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dijks ter hoogte van Zeedijk Ferwert-Blije en Zeedijk Pae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itendijks ter hoogte van Zeedijk Ferwert-Blije en Zeedijk Paesens het ontwikkelen van de natuur en verbeteren van de vee veiligheid (aanvraag is ontvangen op 22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8624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624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624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20220520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 Buitendijks ter hoogte van Zeedijk Ferwert-Blije en Zeedijk Paesens</meta:user-defined>
    <meta:user-defined meta:name="DCTERMS.W3CDTF/DCTERMS.available">2022-03-09</meta:user-defined>
    <meta:user-defined meta:name="DCTERMS.W3CDTF/OVERHEIDop.jaargang">2022</meta:user-defined>
    <meta:user-defined meta:name="OVERHEIDop.publicationIssue">98624</meta:user-defined>
    <meta:user-defined meta:name="OVERHEIDop.GmbID/DC.identifier">gmb-2022-98624</meta:user-defined>
    <meta:user-defined meta:name="OVERHEIDop.versieInformatie"/>
  </office:meta>
</office:document-meta>
</file>