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urloostraat 26-1 1078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eurloostraat 26-1 1078JB Amsterdam</text:p>
            <text:p text:style-name="common-al">Omschrijving: voor het maken van een dakterras op de eerste verdieping met behoud van de bestemming wonen.</text:p>
            <text:p text:style-name="common-al">Datum ontvangst: 26-01-2022</text:p>
            <text:p text:style-name="common-al">Zaaknummer: Z2022-Z000460</text:p>
            <text:p text:style-name="common-al">OLO nummer: 668450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7812</text:span><text:line-break/><text:date style:data-style-name="dag" text:fixed="true" text:date-value="2022-03-04"/><text:line-break/><text:date style:data-style-name="jaar" text:fixed="true" text:date-value="2022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812</text:span><text:date style:data-style-name="nicedate" text:fixed="true" text:date-value="2022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812</text:span><text:date style:data-style-name="nicedate" text:fixed="true" text:date-value="2022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0460</meta:user-defined>
    <meta:user-defined meta:name="DCTERMS.abstract">maken van een dakterras op de eerste verdieping met behoud van de bestemming wonen</meta:user-defined>
    <dc:language>nl</dc:language>
    <meta:user-defined meta:name="OVERHEIDop.locatietype/OVERHEIDop.gebiedsmarkering">Punt</meta:user-defined>
    <meta:user-defined meta:name="DC.title">Aanvraag omgevingsvergunning Deurloostraat 26-1 1078JB Amsterdam</meta:user-defined>
    <meta:user-defined meta:name="DCTERMS.W3CDTF/DCTERMS.available">2022-03-04</meta:user-defined>
    <meta:user-defined meta:name="DCTERMS.W3CDTF/OVERHEIDop.jaargang">2022</meta:user-defined>
    <meta:user-defined meta:name="OVERHEIDop.publicationIssue">97812</meta:user-defined>
    <meta:user-defined meta:name="OVERHEIDop.GmbID/DC.identifier">gmb-2022-97812</meta:user-defined>
    <meta:user-defined meta:name="OVERHEIDop.versieInformatie"/>
  </office:meta>
</office:document-meta>
</file>