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GEDEELTELIJK VERANDEREN VAN EEN WINKEL IN EEN WONING, BUORREN 43 EN 43A AKKRU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gedeeltelijk veranderen van een winkel in een woning op het perceel Buorren 43 en 43A te Akkrum  </text:p>
            <text:p text:style-name="common-al">(28 februari 2022)</text:p>
            <text:p text:style-name="common-al"/>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95407</text:span><text:line-break/><text:date style:data-style-name="dag" text:fixed="true" text:date-value="2022-03-03"/><text:line-break/><text:date style:data-style-name="jaar" text:fixed="true" text:date-value="2022-03-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95407</text:span><text:date style:data-style-name="nicedate" text:fixed="true" text:date-value="2022-03-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95407</text:span><text:date style:data-style-name="nicedate" text:fixed="true" text:date-value="2022-03-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21/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GEDEELTELIJK VERANDEREN VAN EEN WINKEL IN EEN WONING, BUORREN 43 EN 43A AKKRUM.</meta:user-defined>
    <meta:user-defined meta:name="DCTERMS.W3CDTF/DCTERMS.available">2022-03-03</meta:user-defined>
    <meta:user-defined meta:name="DCTERMS.W3CDTF/OVERHEIDop.jaargang">2022</meta:user-defined>
    <meta:user-defined meta:name="OVERHEIDop.publicationIssue">95407</meta:user-defined>
    <meta:user-defined meta:name="OVERHEIDop.GmbID/DC.identifier">gmb-2022-95407</meta:user-defined>
    <meta:user-defined meta:name="OVERHEIDop.versieInformatie"/>
  </office:meta>
</office:document-meta>
</file>