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xploitatievergunning Zuiderschans 14 Dokk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xploitatievergunning verleend op locatie:</text:span>
          </text:p>
            <text:p text:style-name="common-al">Dokkum Zuiderschans 14, het exploiteren van een horecabedrijf (besluit is verzonden op 1 maart 2022).</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4268</text:span><text:line-break/><text:date style:data-style-name="dag" text:fixed="true" text:date-value="2022-03-09"/><text:line-break/><text:date style:data-style-name="jaar" text:fixed="true" text:date-value="2022-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4268</text:span><text:date style:data-style-name="nicedate" text:fixed="true" text:date-value="2022-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94268</text:span><text:date style:data-style-name="nicedate" text:fixed="true" text:date-value="2022-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23/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220446</meta:user-defined>
    <dc:language>nl</dc:language>
    <meta:user-defined meta:name="OVERHEIDop.locatietype/OVERHEIDop.gebiedsmarkering">Adres</meta:user-defined>
    <meta:user-defined meta:name="DC.title">Verleende exploitatievergunning Zuiderschans 14 Dokkum</meta:user-defined>
    <meta:user-defined meta:name="DCTERMS.W3CDTF/DCTERMS.available">2022-03-09</meta:user-defined>
    <meta:user-defined meta:name="DCTERMS.W3CDTF/OVERHEIDop.jaargang">2022</meta:user-defined>
    <meta:user-defined meta:name="OVERHEIDop.publicationIssue">94268</meta:user-defined>
    <meta:user-defined meta:name="OVERHEIDop.GmbID/DC.identifier">gmb-2022-94268</meta:user-defined>
    <meta:user-defined meta:name="OVERHEIDop.versieInformatie"/>
  </office:meta>
</office:document-meta>
</file>