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BEDRIJFSLOODS, SCHOTERLANDSEWEG 3 NIEUWEH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loods op het perceel Schoterlandseweg 3 te Nieuwehorne  (06-01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318</text:span><text:line-break/><text:date style:data-style-name="dag" text:fixed="true" text:date-value="2022-01-10"/><text:line-break/><text:date style:data-style-name="jaar" text:fixed="true" text:date-value="2022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18</text:span><text:date style:data-style-name="nicedate" text:fixed="true" text:date-value="2022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18</text:span><text:date style:data-style-name="nicedate" text:fixed="true" text:date-value="2022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BOUWEN VAN EEN BEDRIJFSLOODS, SCHOTERLANDSEWEG 3 NIEUWEHORNE.</meta:user-defined>
    <meta:user-defined meta:name="DCTERMS.W3CDTF/DCTERMS.available">2022-01-10</meta:user-defined>
    <meta:user-defined meta:name="DCTERMS.W3CDTF/OVERHEIDop.jaargang">2022</meta:user-defined>
    <meta:user-defined meta:name="OVERHEIDop.publicationIssue">9318</meta:user-defined>
    <meta:user-defined meta:name="OVERHEIDop.GmbID/DC.identifier">gmb-2022-9318</meta:user-defined>
    <meta:user-defined meta:name="OVERHEIDop.versieInformatie"/>
  </office:meta>
</office:document-meta>
</file>