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Bonifatiuskapel (Bronlaan) tot Noorderdwinger (Noorderbolwerk)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een aanvraag binnen is gekomen voor een evenementenvergunning.</text:p>
            <text:p text:style-name="common-al">
            <text:span text:style-name="nadrukvet">Ontvangen aanvraag evenementenvergunning </text:span>
          </text:p>
            <text:p text:style-name="common-al">Dokkum, Bonifatiuskapel (Bronlaan) tot Noorderdwinger (Noorderbolwerk), het organiseren van de herdenking op 4 mei, jaarlijks van 19 tot 20.30 uur (aanvraag is ontvangen op 22 februari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92486</text:span><text:line-break/><text:date style:data-style-name="dag" text:fixed="true" text:date-value="2022-03-09"/><text:line-break/><text:date style:data-style-name="jaar" text:fixed="true" text:date-value="2022-03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92486</text:span><text:date style:data-style-name="nicedate" text:fixed="true" text:date-value="2022-03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92486</text:span><text:date style:data-style-name="nicedate" text:fixed="true" text:date-value="2022-03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3.26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20481</meta:user-defined>
    <dc:language>nl</dc:language>
    <meta:user-defined meta:name="OVERHEIDop.locatietype/OVERHEIDop.gebiedsmarkering">Lijn</meta:user-defined>
    <meta:user-defined meta:name="DC.title">Aanvraag evenementenvergunning Bonifatiuskapel (Bronlaan) tot Noorderdwinger (Noorderbolwerk) te Dokkum</meta:user-defined>
    <meta:user-defined meta:name="DCTERMS.W3CDTF/DCTERMS.available">2022-03-09</meta:user-defined>
    <meta:user-defined meta:name="DCTERMS.W3CDTF/OVERHEIDop.jaargang">2022</meta:user-defined>
    <meta:user-defined meta:name="OVERHEIDop.publicationIssue">92486</meta:user-defined>
    <meta:user-defined meta:name="OVERHEIDop.GmbID/DC.identifier">gmb-2022-92486</meta:user-defined>
    <meta:user-defined meta:name="OVERHEIDop.versieInformatie"/>
  </office:meta>
</office:document-meta>
</file>