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Lekstraat 1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Stremming (stoep), Lekstraat 182, 04-03-2022, Locatie: Lekstraat 182</text:p>
            <text:p text:style-name="common-al">Looptijd :-- t/m 04-03-2022</text:p>
            <text:p text:style-name="common-al">Verzonden naar aanvrager op: 25-02-2022</text:p>
            <text:p text:style-name="common-al">Kenmerk gemeente: Z/22/20091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091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1044</text:span><text:line-break/><text:date style:data-style-name="dag" text:fixed="true" text:date-value="2022-03-01"/><text:line-break/><text:date style:data-style-name="jaar" text:fixed="true" text:date-value="2022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1044</text:span><text:date style:data-style-name="nicedate" text:fixed="true" text:date-value="2022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1044</text:span><text:date style:data-style-name="nicedate" text:fixed="true" text:date-value="2022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09174</meta:user-defined>
    <meta:user-defined meta:name="DCTERMS.abstract">Stremming (stoep), Lekstraat 182, 04-03-2022, Lekstraat 182</meta:user-defined>
    <dc:language>nl</dc:language>
    <meta:user-defined meta:name="OVERHEIDop.locatietype/OVERHEIDop.gebiedsmarkering">Punt</meta:user-defined>
    <meta:user-defined meta:name="DC.title">Besluit apv vergunning Verleend Lekstraat 182</meta:user-defined>
    <meta:user-defined meta:name="DCTERMS.W3CDTF/DCTERMS.available">2022-03-01</meta:user-defined>
    <meta:user-defined meta:name="DCTERMS.W3CDTF/OVERHEIDop.jaargang">2022</meta:user-defined>
    <meta:user-defined meta:name="OVERHEIDop.publicationIssue">91044</meta:user-defined>
    <meta:user-defined meta:name="OVERHEIDop.GmbID/DC.identifier">gmb-2022-91044</meta:user-defined>
    <meta:user-defined meta:name="OVERHEIDop.versieInformatie"/>
  </office:meta>
</office:document-meta>
</file>