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een woning door het maken van een uitbouw aan de achterzijde op de begane grond en de eerste verdieping, Makassarstraat 71 te Utrecht,  HZ_WABO-21-444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kassarstraat 71 te Utrecht</text:p>
            <text:p text:style-name="common-al">HZ_WABO-21-44487</text:p>
            <text:p text:style-name="common-al">Toelichting: het vergroten van een woning door het maken van een uitbouw aan de achterzijde op de begane grond en de eerste verdiep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701</text:span><text:line-break/><text:date style:data-style-name="dag" text:fixed="true" text:date-value="2022-02-28"/><text:line-break/><text:date style:data-style-name="jaar" text:fixed="true" text:date-value="2022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8701</text:span><text:date style:data-style-name="nicedate" text:fixed="true" text:date-value="2022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8701</text:span><text:date style:data-style-name="nicedate" text:fixed="true" text:date-value="2022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vergroten van een woning door het maken van een uitbouw aan de achterzijde op de begane grond en de eerste verdieping, Makassarstraat 71 te Utrecht,  HZ_WABO-21-44487</meta:user-defined>
    <meta:user-defined meta:name="DCTERMS.W3CDTF/DCTERMS.available">2022-02-28</meta:user-defined>
    <meta:user-defined meta:name="DCTERMS.W3CDTF/OVERHEIDop.jaargang">2022</meta:user-defined>
    <meta:user-defined meta:name="OVERHEIDop.publicationIssue">88701</meta:user-defined>
    <meta:user-defined meta:name="OVERHEIDop.GmbID/DC.identifier">gmb-2022-88701</meta:user-defined>
    <meta:user-defined meta:name="OVERHEIDop.versieInformatie"/>
  </office:meta>
</office:document-meta>
</file>