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Looiersgracht 19F 1016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Looiersgracht 19F 1016VR Amsterdam</text:p>
            <text:p text:style-name="common-al">Omschrijving: realiseren van een gevelopening (raamkozijn) in de voorgevel van bestaande dakopbouw aan de straatzijde van het gebouw</text:p>
            <text:p text:style-name="common-al">Besluit: verleend</text:p>
            <text:p text:style-name="common-al">Verzonden naar aanvrager op: 24-02-2022</text:p>
            <text:p text:style-name="common-al">Zaaknummer: Z2021-C008325</text:p>
            <text:p text:style-name="common-al">OLO nummer: 6551951</text:p>
            <text:p text:style-name="common-al">Het besluit en bijbehorende stukken kunt u per e-mail ontvangen. Stuur een verzoek naar <text:a xlink:href="mailto:procesunitth@centrum.amsterdam.nl?Subject=Dossiernummer Z2021-C008325" xlink:type="simple">procesunitth@centrum.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8238</text:span><text:line-break/><text:date style:data-style-name="dag" text:fixed="true" text:date-value="2022-02-28"/><text:line-break/><text:date style:data-style-name="jaar" text:fixed="true" text:date-value="2022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8238</text:span><text:date style:data-style-name="nicedate" text:fixed="true" text:date-value="2022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8238</text:span><text:date style:data-style-name="nicedate" text:fixed="true" text:date-value="2022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C008325</meta:user-defined>
    <meta:user-defined meta:name="DCTERMS.abstract">realiseren van een gevelopening (raamkozijn) in de voorgevel van bestaande dakopbouw aan de straatzijde van het gebouw</meta:user-defined>
    <dc:language>nl</dc:language>
    <meta:user-defined meta:name="OVERHEIDop.locatietype/OVERHEIDop.gebiedsmarkering">Punt</meta:user-defined>
    <meta:user-defined meta:name="DC.title">Besluit omgevingsvergunning reguliere procedure Looiersgracht 19F 1016VR Amsterdam</meta:user-defined>
    <meta:user-defined meta:name="DCTERMS.W3CDTF/DCTERMS.available">2022-02-28</meta:user-defined>
    <meta:user-defined meta:name="DCTERMS.W3CDTF/OVERHEIDop.jaargang">2022</meta:user-defined>
    <meta:user-defined meta:name="OVERHEIDop.publicationIssue">88238</meta:user-defined>
    <meta:user-defined meta:name="OVERHEIDop.GmbID/DC.identifier">gmb-2022-88238</meta:user-defined>
    <meta:user-defined meta:name="OVERHEIDop.versieInformatie"/>
  </office:meta>
</office:document-meta>
</file>