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EN UITVOEREN VAN SLOOPWERKZAAMHEDEN AAN HET BIJGEBOUW (DAK) SCHOTERLANDSEWEG 69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en uitvoeren van sloopwerkzaamheden aan het bijgebouw (dak) op het perceel Schoterlandseweg 69 te Jubbega  (21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951</text:span><text:line-break/><text:date style:data-style-name="dag" text:fixed="true" text:date-value="2022-02-25"/><text:line-break/><text:date style:data-style-name="jaar" text:fixed="true" text:date-value="2022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51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51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EN UITVOEREN VAN SLOOPWERKZAAMHEDEN AAN HET BIJGEBOUW (DAK) SCHOTERLANDSEWEG 69 JUBBEGA.</meta:user-defined>
    <meta:user-defined meta:name="DCTERMS.W3CDTF/DCTERMS.available">2022-02-25</meta:user-defined>
    <meta:user-defined meta:name="DCTERMS.W3CDTF/OVERHEIDop.jaargang">2022</meta:user-defined>
    <meta:user-defined meta:name="OVERHEIDop.publicationIssue">85951</meta:user-defined>
    <meta:user-defined meta:name="OVERHEIDop.GmbID/DC.identifier">gmb-2022-85951</meta:user-defined>
    <meta:user-defined meta:name="OVERHEIDop.versieInformatie"/>
  </office:meta>
</office:document-meta>
</file>