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APPARTEMENTSGEBOUW (112 WONINGEN) MET EEN SPORTCENTRUM (VERVANGING VAN EEN SPORTSCHOOL EN OPSLAGRUIMTE) HEREMAWEG NAAST NUMMER 20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appartementsgebouw (112 woningen) met een sportcentrum (vervanging van een sportschool en opslagruimte) op het perceel Heremaweg naast nummer 20 te Heerenveen  (23-02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5946</text:span><text:line-break/><text:date style:data-style-name="dag" text:fixed="true" text:date-value="2022-02-25"/><text:line-break/><text:date style:data-style-name="jaar" text:fixed="true" text:date-value="2022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5946</text:span><text:date style:data-style-name="nicedate" text:fixed="true" text:date-value="2022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5946</text:span><text:date style:data-style-name="nicedate" text:fixed="true" text:date-value="2022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BOUWEN VAN EEN APPARTEMENTSGEBOUW (112 WONINGEN) MET EEN SPORTCENTRUM (VERVANGING VAN EEN SPORTSCHOOL EN OPSLAGRUIMTE) HEREMAWEG NAAST NUMMER 20 HEERENVEEN.</meta:user-defined>
    <meta:user-defined meta:name="DCTERMS.W3CDTF/DCTERMS.available">2022-02-25</meta:user-defined>
    <meta:user-defined meta:name="DCTERMS.W3CDTF/OVERHEIDop.jaargang">2022</meta:user-defined>
    <meta:user-defined meta:name="OVERHEIDop.publicationIssue">85946</meta:user-defined>
    <meta:user-defined meta:name="OVERHEIDop.GmbID/DC.identifier">gmb-2022-85946</meta:user-defined>
    <meta:user-defined meta:name="OVERHEIDop.versieInformatie"/>
  </office:meta>
</office:document-meta>
</file>