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ROTONDE IN EEN KRUISING MET VERKEERREGELINSTALATIES (VRI’S), BURGEMEESTER FALKENAWEG, ORANJE NASSAULAAN EN ROTTUMERWEG (ROTONDE)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rotonde in een kruising met verkeerregelinstallaties (VRI's) op het perceel Burgemeester Falkenaweg, Oranje Nassaulaan en Rottumerweg (rotonde) te Heerenveen (17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909</text:span><text:line-break/><text:date style:data-style-name="dag" text:fixed="true" text:date-value="2022-02-25"/><text:line-break/><text:date style:data-style-name="jaar" text:fixed="true" text:date-value="2022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09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09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VERANDEREN VAN EEN ROTONDE IN EEN KRUISING MET VERKEERREGELINSTALATIES (VRI’S), BURGEMEESTER FALKENAWEG, ORANJE NASSAULAAN EN ROTTUMERWEG (ROTONDE) HEERENVEEN.</meta:user-defined>
    <meta:user-defined meta:name="DCTERMS.W3CDTF/DCTERMS.available">2022-02-25</meta:user-defined>
    <meta:user-defined meta:name="DCTERMS.W3CDTF/OVERHEIDop.jaargang">2022</meta:user-defined>
    <meta:user-defined meta:name="OVERHEIDop.publicationIssue">85909</meta:user-defined>
    <meta:user-defined meta:name="OVERHEIDop.GmbID/DC.identifier">gmb-2022-85909</meta:user-defined>
    <meta:user-defined meta:name="OVERHEIDop.versieInformatie"/>
  </office:meta>
</office:document-meta>
</file>