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INKELWAGENSTALLING EN HET VERPLAATSEN VAN WINKELWAGENSTALLINGEN, MOLENPLEIN TEGENOVER NUMMERS 27, 28 EN 29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inkelwagenstalling en het verplaatsen van winkelwagenstallingen op het perceel Molenplein tegenover nummers 27, 28 en 29 te Heerenveen (05 januar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512</text:span><text:line-break/><text:date style:data-style-name="dag" text:fixed="true" text:date-value="2022-01-07"/><text:line-break/><text:date style:data-style-name="jaar" text:fixed="true" text:date-value="2022-0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512</text:span><text:date style:data-style-name="nicedate" text:fixed="true" text:date-value="2022-0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512</text:span><text:date style:data-style-name="nicedate" text:fixed="true" text:date-value="2022-0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INKELWAGENSTALLING EN HET VERPLAATSEN VAN WINKELWAGENSTALLINGEN, MOLENPLEIN TEGENOVER NUMMERS 27, 28 EN 29 HEERENVEEN</meta:user-defined>
    <meta:user-defined meta:name="DCTERMS.W3CDTF/DCTERMS.available">2022-01-07</meta:user-defined>
    <meta:user-defined meta:name="DCTERMS.W3CDTF/OVERHEIDop.jaargang">2022</meta:user-defined>
    <meta:user-defined meta:name="OVERHEIDop.publicationIssue">8512</meta:user-defined>
    <meta:user-defined meta:name="OVERHEIDop.GmbID/DC.identifier">gmb-2022-8512</meta:user-defined>
    <meta:user-defined meta:name="OVERHEIDop.versieInformatie"/>
  </office:meta>
</office:document-meta>
</file>