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valwijzer 2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ind december heeft u de Afvalwijzer (januari t/m juni 2022) in uw brievenbus ontvangen. </text:p>
            <text:p text:style-name="common-al">In verband met een wijziging in het afvalsysteem ontvangt u in juni 2022 de Afvalwijzer voor de maanden juli tot en met december 2022. Naast de ophaaldagen leest u ook waar u uw andere afval kwijt kunt. Bewaar uw afvalwijzer goed of hang deze op uw prikbord. Zo mist u geen ophaalronde.</text:p>
            <text:p text:style-name="common-al">Verhuist u? Leg de afvalwijzer klaar voor de nieuwe bewoners van uw adres.</text:p>
            <text:p text:style-name="last-al">De digitale afvalwijzer blijft natuurlijk ook beschikbaar. Kijk voor de meest actuele informatie op <text:a xlink:href="http://www.mijnafvalwijzer.nl" xlink:type="simple">www.mijnafvalwijzer.nl</text:a> en download deze app. Als u bij ‘instellingen’ de functie ‘notificaties’ activeert, dan krijgt u steeds een berichtje als uw afval naar buiten kan. Zo weet u altijd wanneer uw afval wordt opgehaald en hoe u uw afval nog beter kunt scheid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846</text:span><text:line-break/><text:date style:data-style-name="dag" text:fixed="true" text:date-value="2022-01-04"/><text:line-break/><text:date style:data-style-name="jaar" text:fixed="true" text:date-value="2022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46</text:span><text:date style:data-style-name="nicedate" text:fixed="true" text:date-value="2022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46</text:span><text:date style:data-style-name="nicedate" text:fixed="true" text:date-value="2022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1.20/xml/MC-DRP-Voorlichting-Web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Natuur en milieu | Organisatie en beleid</meta:user-defined>
    <meta:user-defined meta:name="OVERHEIDop.Rubriek/DC.type">afvalinzameling</meta:user-defined>
    <meta:user-defined meta:name="DCTERMS.abstract">Eind december heeft u de Afvalwijzer (januari t/m juni 2022) in uw brievenbus ontvangen. 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Afvalwijzer 2022</meta:user-defined>
    <meta:user-defined meta:name="DCTERMS.W3CDTF/DCTERMS.available">2022-01-04</meta:user-defined>
    <meta:user-defined meta:name="DCTERMS.W3CDTF/OVERHEIDop.jaargang">2022</meta:user-defined>
    <meta:user-defined meta:name="OVERHEIDop.publicationIssue">846</meta:user-defined>
    <meta:user-defined meta:name="OVERHEIDop.GmbID/DC.identifier">gmb-2022-846</meta:user-defined>
    <meta:user-defined meta:name="OVERHEIDop.versieInformatie"/>
  </office:meta>
</office:document-meta>
</file>