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BEDRIJFSWONING IN EEN REGULIERE WONING (1E VERDIEPING), CRACKSTRAAT 21 EN 21 A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bedrijfswoning in een reguliere woning (1e verdieping) op het perceel Crackstraat 21 en 21 A te Heerenveen </text:p>
            <text:p text:style-name="common-al">(22 februar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2572</text:span><text:line-break/><text:date style:data-style-name="dag" text:fixed="true" text:date-value="2022-02-24"/><text:line-break/><text:date style:data-style-name="jaar" text:fixed="true" text:date-value="2022-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2572</text:span><text:date style:data-style-name="nicedate" text:fixed="true" text:date-value="2022-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2572</text:span><text:date style:data-style-name="nicedate" text:fixed="true" text:date-value="2022-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BEDRIJFSWONING IN EEN REGULIERE WONING (1E VERDIEPING), CRACKSTRAAT 21 EN 21 A HEERENVEEN</meta:user-defined>
    <meta:user-defined meta:name="DCTERMS.W3CDTF/DCTERMS.available">2022-02-24</meta:user-defined>
    <meta:user-defined meta:name="DCTERMS.W3CDTF/OVERHEIDop.jaargang">2022</meta:user-defined>
    <meta:user-defined meta:name="OVERHEIDop.publicationIssue">82572</meta:user-defined>
    <meta:user-defined meta:name="OVERHEIDop.GmbID/DC.identifier">gmb-2022-82572</meta:user-defined>
    <meta:user-defined meta:name="OVERHEIDop.versieInformatie"/>
  </office:meta>
</office:document-meta>
</file>