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ondweg 29 1, 29 2, 29 3, 29 4, 29 5 en 29 6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 Rondweg 29 1, 29 2, 29 3, 29 4, 29 5 en 29 6 , het realiseren van een kantoorverzamelgebouw (aanvraag is ontvangen op 16 februar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82545</text:span><text:line-break/><text:date style:data-style-name="dag" text:fixed="true" text:date-value="2022-03-02"/><text:line-break/><text:date style:data-style-name="jaar" text:fixed="true" text:date-value="2022-03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82545</text:span><text:date style:data-style-name="nicedate" text:fixed="true" text:date-value="2022-03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82545</text:span><text:date style:data-style-name="nicedate" text:fixed="true" text:date-value="2022-03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20425</meta:user-defined>
    <dc:language>nl</dc:language>
    <meta:user-defined meta:name="OVERHEIDop.locatietype/OVERHEIDop.gebiedsmarkering">Adres</meta:user-defined>
    <meta:user-defined meta:name="DC.title">Aanvraag omgevingsvergunning Rondweg 29 1, 29 2, 29 3, 29 4, 29 5 en 29 6 Dokkum</meta:user-defined>
    <meta:user-defined meta:name="DCTERMS.W3CDTF/DCTERMS.available">2022-03-02</meta:user-defined>
    <meta:user-defined meta:name="DCTERMS.W3CDTF/OVERHEIDop.jaargang">2022</meta:user-defined>
    <meta:user-defined meta:name="OVERHEIDop.publicationIssue">82545</meta:user-defined>
    <meta:user-defined meta:name="OVERHEIDop.GmbID/DC.identifier">gmb-2022-82545</meta:user-defined>
    <meta:user-defined meta:name="OVERHEIDop.versieInformatie"/>
  </office:meta>
</office:document-meta>
</file>