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DS. VEENWEG 22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de Survival De Knipe van 12 mei 2022 tot en met 15 mei 2022 op de locatie DS. Veenweg 22 te De Knipe.</text:p>
            <text:p text:style-name="tussenkopcur">Ter inzage</text:p>
            <text:p text:style-name="common-al">De aanvraag alsmede de daarbij behorende stukken liggen van 24 februari tot en met 9 maart 2022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325</text:span><text:line-break/><text:date style:data-style-name="dag" text:fixed="true" text:date-value="2022-02-24"/><text:line-break/><text:date style:data-style-name="jaar" text:fixed="true" text:date-value="2022-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325</text:span><text:date style:data-style-name="nicedate" text:fixed="true" text:date-value="2022-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82325</text:span><text:date style:data-style-name="nicedate" text:fixed="true" text:date-value="2022-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23/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EVENEMENTENVERGUNNING, DS. VEENWEG 22 DE KNIPE</meta:user-defined>
    <meta:user-defined meta:name="DCTERMS.W3CDTF/DCTERMS.available">2022-02-24</meta:user-defined>
    <meta:user-defined meta:name="DCTERMS.W3CDTF/OVERHEIDop.jaargang">2022</meta:user-defined>
    <meta:user-defined meta:name="OVERHEIDop.publicationIssue">82325</meta:user-defined>
    <meta:user-defined meta:name="OVERHEIDop.GmbID/DC.identifier">gmb-2022-82325</meta:user-defined>
    <meta:user-defined meta:name="OVERHEIDop.versieInformatie"/>
  </office:meta>
</office:document-meta>
</file>