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DOMINEE KINGWEG 6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geluid verleend in verband met de Streetwise Cup op 9 maart 2022 op de locatie Dominee Kingweg 6 te Heerenveen (Atletiekvereniging).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2318</text:span><text:line-break/><text:date style:data-style-name="dag" text:fixed="true" text:date-value="2022-02-24"/><text:line-break/><text:date style:data-style-name="jaar" text:fixed="true" text:date-value="2022-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2318</text:span><text:date style:data-style-name="nicedate" text:fixed="true" text:date-value="2022-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2318</text:span><text:date style:data-style-name="nicedate" text:fixed="true" text:date-value="2022-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NING ONTHEFFING GELUID, DOMINEE KINGWEG 6 HEERENVEEN</meta:user-defined>
    <meta:user-defined meta:name="DCTERMS.W3CDTF/DCTERMS.available">2022-02-24</meta:user-defined>
    <meta:user-defined meta:name="DCTERMS.W3CDTF/OVERHEIDop.jaargang">2022</meta:user-defined>
    <meta:user-defined meta:name="OVERHEIDop.publicationIssue">82318</meta:user-defined>
    <meta:user-defined meta:name="OVERHEIDop.GmbID/DC.identifier">gmb-2022-82318</meta:user-defined>
    <meta:user-defined meta:name="OVERHEIDop.versieInformatie"/>
  </office:meta>
</office:document-meta>
</file>