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e Berghorst, fase 2</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erghorst is een nieuwbouwplan aan de noordzijde van het dorp Enter. De nieuwbouwwijk wordt in drie fasen ontwikkeld. In de afgelopen 10 jaar is fase 1 van De Berghorst afgerond. De gemeente is nu bezig met de ontwikkeling van fase 2. Deze fase sluit stedenbouwkundig aan bij fase 1 en betreft een uitbreiding van de bebouwde kom van de gemeente Wierden, meer specifiek voor de kern Enter.</text:p>
            <text:p text:style-name="common-al"/>
            <text:p text:style-name="common-al">Het stedenbouwkundig plan is uitgewerkt overeenkomstig de behoefte uit het woningmarktonderzoek 2019. Het resultaat is een gedifferentieerd bouwprogramma voor verschillende doelgroepen. In totaal worden 118 woningen gebouwd in de volgende categorieën:</text:p>
            <text:p text:style-name="common-al">- 11 grondgebonden sociale huurwoningen</text:p>
            <text:p text:style-name="common-al">- 15 sociale huurappartementen</text:p>
            <text:p text:style-name="common-al">- 26 rijwoningen die zoveel mogelijk voor sociale koop/starters worden ingezet</text:p>
            <text:p text:style-name="common-al">- 44 twee-onder-één-kapwoningen</text:p>
            <text:p text:style-name="common-al">- 22 vrijstaande woningen</text:p>
            <text:p text:style-name="common-al">- </text:p>
            <text:p text:style-name="common-al">Het plangebied bestaat uit een woonperceel (Wierdenseweg 24) met daarom heen agrarische gronden. De woning aan de Wierdenseweg 24 is gesloopt. Het stedenbouwkundig plan biedt naast ruimte voor woningen ruimte voor infrastructuur, voldoende parkeerplaatsen, groen en waterberging. Voor het autoverkeer wordt de wijk aan de noordwestzijde ontsloten via de Wierdenseweg en aan zuidzijde via de Leemhorst in fase 1.</text:p>
            <text:p text:style-name="common-al"/>
            <text:p text:style-name="common-al">Om De Berghorst fase 2 mogelijk te maken moet het bestemmingsplan worden aangepast. Hiervoor is een ontwerpbestemmingsplan opgesteld. Om de beoogde kwaliteit van de wijk te waarborgen is tevens een ontwerp beeldkwaliteitsplan opgesteld. Het ontwerpbestemmingsplan en het ontwerpbeeldkwaliteitsplan sluiten aan bij de plannen van De Berghorst fase 1.</text:p>
            <text:p text:style-name="common-al"/>
            <text:p text:style-name="common-al">Inzage  </text:p>
            <text:p text:style-name="common-al">Het ontwerp-bestemmingsplan staat vanaf 23-02-2022 op http://www.ruimtelijkeplannen.nl/?planidn=NL.IMRO.0189.BP2020000020-ON01 </text:p>
            <text:p text:style-name="common-al">. Daarnaast ligt het ontwerp-bestemmingsplan vanaf 23-02-2022 gedurende zes weken ter inzage bij het loket Bouwen en wonen in het gemeentehuis. </text:p>
            <text:p text:style-name="common-al"/>
            <text:p text:style-name="common-al">Zienswijze indienen  </text:p>
            <text:p text:style-name="common-al">Tijdens de periode dat het plan ter inzage ligt, kunt u uw zienswijze indienen tegen het ontwerp-bestemmingsplan. Dat kan op een aantal manieren:</text:p>
            <text:p text:style-name="common-al">• Schriftelijk. Richt uw zienswijze aan ‘Gemeente Wierden, Gemeenteraad, Postbus 43, 7640 AA Wierden’.</text:p>
            <text:p text:style-name="common-al">• Via de website. In dat geval gaat u naar www.wierden.nl/zienswijze.</text:p>
            <text:p text:style-name="common-al">• Mondeling. Hiervoor kunt u een afspraak maken bij het loket Bouwen en wonen. .</text:p>
            <text:p text:style-name="common-al"/>
            <text:p text:style-name="common-al">Vervolg procedure  </text:p>
            <text:p text:style-name="common-al">Na verwerking van de zienswijzen wordt het plan vastgesteld (eventueel gewijzigd). Als het zover is, kunt u dat lezen in de wekelijkse advertentie van de gemeente in De Wiezer en op de website van de gemeente.</text:p>
            <text:p text:style-name="common-al"/>
            <text:p text:style-name="last-al"/>
            <text:p text:style-name="tekst_bottom"/>
          </text:section>
        </text:section>
        <text:section text:name="zakelijke-mededeling-sluiting_id1-3-2-2" text:style-name="zakelijke-mededeling-sluiting">
          <text:section text:name="ondertekening_id1-3-2-2-1">
            <text:p><text:span text:style-name="functie">Meer weten?  </text:span></text:p>
            <text:p><text:span text:style-name="functie">Als u vragen heeft over het ontwerp-bestemmingsplan, kunt u terecht bij het loket Bouwen en wonen in het gemeentehuis (tel. 0546-580 838 of e-mail: bouwenenwonen@wierden.nl).</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76673</text:span><text:line-break/><text:date style:data-style-name="dag" text:fixed="true" text:date-value="2022-02-22"/><text:line-break/><text:date style:data-style-name="jaar" text:fixed="true" text:date-value="2022-0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76673</text:span><text:date style:data-style-name="nicedate" text:fixed="true" text:date-value="2022-0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76673</text:span><text:date style:data-style-name="nicedate" text:fixed="true" text:date-value="2022-0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8/xml/MC-DRP-PlanRuimtelijk-Web-ZM.xml</meta:user-defined>
    <meta:user-defined meta:name="OVERHEID.Gemeente/DC.creator">Wierden</meta:user-defined>
    <meta:user-defined meta:name="OVERHEID.Informatietype/DC.type">officiële publicatie</meta:user-defined>
    <meta:user-defined meta:name="OVERHEIDop.Rubriek/DC.type">ruimtelijk plan of omgevingsdocument</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imtelijkplan/OVERHEIDop.bekendmakingBetreffendePlan">NL.IMRO.0189.BP2020000020-ON01</meta:user-defined>
    <meta:user-defined meta:name="OVERHEIDop.Plansoort/OVERHEIDop.plansoort">bestemmings- of omgevingsplan</meta:user-defined>
    <dc:language>nl</dc:language>
    <meta:user-defined meta:name="OVERHEIDop.locatietype/OVERHEIDop.gebiedsmarkering">Punt</meta:user-defined>
    <meta:user-defined meta:name="DC.title">De Berghorst, fase 2</meta:user-defined>
    <meta:user-defined meta:name="DCTERMS.W3CDTF/DCTERMS.available">2022-02-22</meta:user-defined>
    <meta:user-defined meta:name="DCTERMS.W3CDTF/OVERHEIDop.jaargang">2022</meta:user-defined>
    <meta:user-defined meta:name="OVERHEIDop.publicationIssue">76673</meta:user-defined>
    <meta:user-defined meta:name="OVERHEIDop.GmbID/DC.identifier">gmb-2022-76673</meta:user-defined>
    <meta:user-defined meta:name="OVERHEIDop.versieInformatie"/>
  </office:meta>
</office:document-meta>
</file>