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3 UNITS BIJ BASISSCHOOL (TIJDELIJK VOOR 5 JAAR), FLUESSEN 8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3 units bij basisschool (tijdelijk voor 5 jaar) op het perceel Fluessen 8 te Heerenveen  (15-02-2022) 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669</text:span><text:line-break/><text:date style:data-style-name="dag" text:fixed="true" text:date-value="2022-02-21"/><text:line-break/><text:date style:data-style-name="jaar" text:fixed="true" text:date-value="2022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5669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5669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3 UNITS BIJ BASISSCHOOL (TIJDELIJK VOOR 5 JAAR), FLUESSEN 8 HEERENVEEN.</meta:user-defined>
    <meta:user-defined meta:name="DCTERMS.W3CDTF/DCTERMS.available">2022-02-21</meta:user-defined>
    <meta:user-defined meta:name="DCTERMS.W3CDTF/OVERHEIDop.jaargang">2022</meta:user-defined>
    <meta:user-defined meta:name="OVERHEIDop.publicationIssue">75669</meta:user-defined>
    <meta:user-defined meta:name="OVERHEIDop.GmbID/DC.identifier">gmb-2022-75669</meta:user-defined>
    <meta:user-defined meta:name="OVERHEIDop.versieInformatie"/>
  </office:meta>
</office:document-meta>
</file>