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umen – Besluit hogere waarde geluid - Hoogstraat 52 te Overassel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umen maken bekend dat het vastgestelde besluit hogere waarden gedurende zes weken voor iedereen ter inzage ligt.</text:p>
            <text:p text:style-name="common-al">Burgemeester en wethouders van Heumen maken bekend dat zij een besluit hebben vastgesteld voor hogere waarden voor de ten hoogste toelaatbare geluidbelasting op de gevels van twee toekomstige appartementen op het perceel Hoogstraat 52 in Overasselt. Het besluit maakt onderdeel uit van het besluit voor dit perceel voor de omgevingsvergunning afwijken van het bestemmingsplan en bouwen.</text:p>
            <text:p text:style-name="common-al">Het betreft een besluit op grond van artikel 110a, eerste lid en artikel 83, eerste lid van de Wet geluidhinder. Voor beide nieuwe appartementen wordt een hogere waarde vastgesteld van 53 dB vanwege de Hoogstraat.</text:p>
            <text:p text:style-name="common-al">Het besluit hogere waarden Hoogstraat 52 te Overasselt ligt met ingang van 17 februari 2022 gedurende zes weken voor een ieder ter inzage. </text:p>
            <text:p text:style-name="common-al">Locatie : Hoogstraat 52 te Overasselt</text:p>
            <text:p text:style-name="common-al">Datum besluit : 15 februari 2022</text:p>
            <text:p text:style-name="common-al">Datum verzending : 17 februari 2022</text:p>
            <text:p text:style-name="common-al">Zaaknummer ODRN: W.Z21.106253.02</text:p>
            <text:p text:style-name="tussenkopcur">Bezwaar</text:p>
            <text:p text:style-name="common-al">Belanghebbenden kunnen binnen zes weken na de dag van bekendmaking van het besluit een bezwaarschrift indienen bij het College van Burgemeester en Wethouders dat het besluit heeft genomen. Het postadres is Postbus 200, 6580 AZ te Malden. </text:p>
            <text:p text:style-name="common-al">Het bezwaarschrift moet ondertekend zijn en bevat tenminste de onderstaande gegevens: </text:p>
            <text:p text:style-name="common-al">a. naam en adresgegevens van de indiener;</text:p>
            <text:p text:style-name="common-al">b. dagtekening;</text:p>
            <text:p text:style-name="common-al">c. omschrijving van het bestreden besluit;</text:p>
            <text:p text:style-name="common-al">d. motivering waarom bezwaar wordt aangetekend.</text:p>
            <text:p text:style-name="tussenkopcur">Voorlopige voorziening aanvragen</text:p>
            <text:p text:style-name="common-al">Het bezwaarschrift schorst de werking van het besluit niet. Hiervoor kan tegelijk met of na de indiening van het bezwaarschrift een voorlopige voorziening worden aangevraagd bij de voorzieningenrechter van de Rechtbank te Arnhem. De aanvraag voorlopige voorziening kan gericht worden aan:</text:p>
            <text:p text:style-name="common-al">Rechtbank Gelderland</text:p>
            <text:p text:style-name="common-al">Postbus 9030</text:p>
            <text:p text:style-name="common-al">6800 EM Arnhem</text:p>
            <text:p text:style-name="tussenkopcur">Informatie</text:p>
            <text:p text:style-name="last-al">Voor meer informatie of inzage in het besluit kunt u contact opnemen met de Omgevingsdienst Regio Nijmegen via info@odrn.nl of telefoonnummer 024 751 77 00.</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74559</text:span><text:line-break/><text:date style:data-style-name="dag" text:fixed="true" text:date-value="2022-02-21"/><text:line-break/><text:date style:data-style-name="jaar" text:fixed="true" text:date-value="2022-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4559</text:span><text:date style:data-style-name="nicedate" text:fixed="true" text:date-value="2022-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4559</text:span><text:date style:data-style-name="nicedate" text:fixed="true" text:date-value="2022-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0/xml/MC-DRP-OmgevingsvergunningAfhandeling-Web-ZM.xml</meta:user-defined>
    <meta:user-defined meta:name="OVERHEID.Gemeente/DC.creator">Heumen</meta:user-defined>
    <meta:user-defined meta:name="OVERHEIDop.Rubriek/DC.type">omgevingsvergunn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Gemeente Heumen – Besluit hogere waarde geluid - Hoogstraat 52 te Overasselt</meta:user-defined>
    <meta:user-defined meta:name="DCTERMS.W3CDTF/DCTERMS.available">2022-02-21</meta:user-defined>
    <meta:user-defined meta:name="DCTERMS.W3CDTF/OVERHEIDop.jaargang">2022</meta:user-defined>
    <meta:user-defined meta:name="OVERHEIDop.externeBijlage">Besluit HGW|exb-2022-10226</meta:user-defined>
    <meta:user-defined meta:name="OVERHEIDop.publicationIssue">74559</meta:user-defined>
    <meta:user-defined meta:name="OVERHEIDop.GmbID/DC.identifier">gmb-2022-74559</meta:user-defined>
    <meta:user-defined meta:name="OVERHEIDop.versieInformatie"/>
  </office:meta>
</office:document-meta>
</file>