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ncept Verordening Bekostiging leerlingenvervoer Heerenveen 2022 ter inzage</text:p>
      <text:section text:name="regeling_id1-3-2" text:style-name="regeling">
        <text:section text:name="aanhef_id1-3-2-1" text:style-name="aanhef">
          <text:section text:name="preambule_id1-3-2-1-1" text:style-name="preambule">
            <text:p text:style-name="al"/>
            <text:p text:style-name="al">Het college van burgemeester en wethouders stelde het concept van de verordening bekostiging leerlingenvervoer Heerenveen 2022 vast. De verordening ligt vanaf 18 februari 2022 tot 18 maart 2022 ter inzage. Deze verordening bevat de voorwaarden waaronder bekostiging leerlingenvervoer worden verstrekt en de beoordeling van de aanvraag.</text:p>
            <text:p text:style-name="al"/>
            <text:p text:style-name="al">
            <text:span text:style-name="nadrukvet">Verordening inzien</text:span>
          </text:p>
            <text:p text:style-name="al"/>
            <text:p text:style-name="al">U kunt deze concept verordening en de bijlage van 18 februari t/m 18 maart 2022 digitaal inzien. Ook kunt u tijdens deze periode de verordening inzien in het gemeentehuis, Crackstraat 2 te Heerenveen. Het gemeentehuis is alleen op afspraak geopend. </text:p>
            <text:p text:style-name="al"/>
            <text:p text:style-name="al">
            <text:span text:style-name="nadrukvet">Zienswijze doorgeven</text:span>
          </text:p>
            <text:p text:style-name="al"/>
            <text:p text:style-name="al">Inwoners kunnen tijdens de inzagetermijn een zienswijze inbrengen. Schriftelijke zienswijzen kunt u richten aan het college van burgemeester en wethouders van de gemeente Heerenveen. Vermeld hierbij ‘zienswijze concept verordening bekostiging leerlingenvervoer Heerenveen 2022’ als onderwerp, uw adresgegevens en uw handtekening. </text:p>
            <text:p text:style-name="al"/>
            <text:p text:style-name="al">U kunt uw zienswijze ook in een gesprek inbrengen. Neem hiervoor contact op met N. Arendz (beleidsregisseur) via 14 0513 voor het maken van een afspraak.</text:p>
            <text:p text:style-name="al"/>
            <text:p text:style-name="al">
            <text:span text:style-name="nadrukvet"/>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4274</text:span><text:line-break/><text:date style:data-style-name="dag" text:fixed="true" text:date-value="2022-02-21"/><text:line-break/><text:date style:data-style-name="jaar" text:fixed="true" text:date-value="2022-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4274</text:span><text:date style:data-style-name="nicedate" text:fixed="true" text:date-value="2022-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4274</text:span><text:date style:data-style-name="nicedate" text:fixed="true" text:date-value="2022-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14/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Zorg en gezondheid | Organisatie en beleid</meta:user-defined>
    <meta:user-defined meta:name="DCTERMS.abstract">concept verordening bekostiging leerlingenvervoer ter inzage</meta:user-defined>
    <dc:language>nl</dc:language>
    <meta:user-defined meta:name="OVERHEIDop.locatietype/OVERHEIDop.gebiedsmarkering">Gemeente</meta:user-defined>
    <meta:user-defined meta:name="DC.title">Concept Verordening Bekostiging leerlingenvervoer Heerenveen 2022 ter inzage</meta:user-defined>
    <meta:user-defined meta:name="DCTERMS.W3CDTF/DCTERMS.available">2022-02-21</meta:user-defined>
    <meta:user-defined meta:name="OVERHEIDop.externeBijlage">Concept Bekostiging Leerlingenvervoer 2022|exb-2022-10187</meta:user-defined>
    <meta:user-defined meta:name="DCTERMS.W3CDTF/OVERHEIDop.jaargang">2022</meta:user-defined>
    <meta:user-defined meta:name="OVERHEIDop.publicationIssue">74274</meta:user-defined>
    <meta:user-defined meta:name="OVERHEIDop.GmbID/DC.identifier">gmb-2022-74274</meta:user-defined>
    <meta:user-defined meta:name="OVERHEIDop.versieInformatie"/>
  </office:meta>
</office:document-meta>
</file>