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LEPELAARSTRAAT NAAST NUMMER 10 EN TEGENOVER NUMMER 103, GRUTTOSTRAAT NAAST NUMMER 1,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Lepelaarstraat naast nummer 10 en tegenover nummer 103, Gruttostraat naast nummer 1 te Heerenveen  (10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3446</text:span><text:line-break/><text:date style:data-style-name="dag" text:fixed="true" text:date-value="2022-02-18"/><text:line-break/><text:date style:data-style-name="jaar" text:fixed="true" text:date-value="2022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446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446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TIJDELIJK GEBRUIK OPENBARE RUIMTE, LEPELAARSTRAAT NAAST NUMMER 10 EN TEGENOVER NUMMER 103, GRUTTOSTRAAT NAAST NUMMER 1, HEERENVEEN.</meta:user-defined>
    <meta:user-defined meta:name="DCTERMS.W3CDTF/DCTERMS.available">2022-02-18</meta:user-defined>
    <meta:user-defined meta:name="DCTERMS.W3CDTF/OVERHEIDop.jaargang">2022</meta:user-defined>
    <meta:user-defined meta:name="OVERHEIDop.publicationIssue">73446</meta:user-defined>
    <meta:user-defined meta:name="OVERHEIDop.GmbID/DC.identifier">gmb-2022-73446</meta:user-defined>
    <meta:user-defined meta:name="OVERHEIDop.versieInformatie"/>
  </office:meta>
</office:document-meta>
</file>