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BOUWEN VAN EEN KANTOORPAND (UNITS) EN BIJGEBOUW (TIJDELIJK VOOR 5 JAAR), WETTERWILLE 21 HEERENVE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ouwen van een kantoorpand (units) en bijgebouw (tijdelijk voor 5 jaar) op het perceel Wetterwille 21 te Heerenveen  (indieningsdatum 21-12-2021)</text:p>
            <text:p text:style-name="common-al"/>
            <text:p text:style-name="common-al">De beslistermijn wordt met 6 weken verlengd. Tegen het verlengen van de beslistermijn staat geen bezwaar op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73438</text:span><text:line-break/><text:date style:data-style-name="dag" text:fixed="true" text:date-value="2022-02-18"/><text:line-break/><text:date style:data-style-name="jaar" text:fixed="true" text:date-value="2022-02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73438</text:span><text:date style:data-style-name="nicedate" text:fixed="true" text:date-value="2022-02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73438</text:span><text:date style:data-style-name="nicedate" text:fixed="true" text:date-value="2022-02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2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NGING BESLISTERMIJN AANVRAAG OMGEVINGSVERGUNNING, BOUWEN VAN EEN KANTOORPAND (UNITS) EN BIJGEBOUW (TIJDELIJK VOOR 5 JAAR), WETTERWILLE 21 HEERENVEEN.</meta:user-defined>
    <meta:user-defined meta:name="DCTERMS.W3CDTF/DCTERMS.available">2022-02-18</meta:user-defined>
    <meta:user-defined meta:name="DCTERMS.W3CDTF/OVERHEIDop.jaargang">2022</meta:user-defined>
    <meta:user-defined meta:name="OVERHEIDop.publicationIssue">73438</meta:user-defined>
    <meta:user-defined meta:name="OVERHEIDop.GmbID/DC.identifier">gmb-2022-73438</meta:user-defined>
    <meta:user-defined meta:name="OVERHEIDop.versieInformatie"/>
  </office:meta>
</office:document-meta>
</file>