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Rectificatie publicatie 17-02-2022: Ontwerpbesluit omgevingsvergunning Hoogstraat 70 1381VV Wees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dres: Hoogstraat 70 1381VV Weesp</text:p>
            <text:p text:style-name="common-al">Omschrijving: brandveilig gebruiken van het kinderdagverblijf aan de Hoogstraat 70 te Weesp</text:p>
            <text:p text:style-name="common-al">Ter inzage: van … t/m …</text:p>
            <text:p text:style-name="common-al">Zaaknummer: Z2022-WP000021</text:p>
            <text:p text:style-name="common-al">OLO nummer: 6649223</text:p>
            <text:p text:style-name="common-al">Had moeten zijn:</text:p>
            <text:p text:style-name="common-al">Adres: Hoogstraat 70 1381VV Weesp</text:p>
            <text:p text:style-name="common-al">Omschrijving: brandveilig gebruiken van het kinderdagverblijf aan de Hoogstraat 70 te Weesp</text:p>
            <text:p text:style-name="common-al">Ter inzage: van 17-02-2022 t/m 31-03-2022</text:p>
            <text:p text:style-name="common-al">Zaaknummer: Z2022-WP000021</text:p>
            <text:p text:style-name="common-al">OLO nummer: 6649223</text:p>
            <text:p text:style-name="common-al">Het besluit en bijbehorende stukken kunt u per e-mail ontvangen. Stuur een verzoek naar <text:a xlink:href="mailto:vth.weesp@amsterdam.nl?Subject=Dossiernummer Z2022-WP000021" xlink:type="simple">vth.weesp@amsterdam.nl</text:a> en vermeld daarin straatnaam, huisnummer en Zaak- en OLO nummer.</text:p>
            <text:p text:style-name="common-al">Zienswijze indienen tegen dit ontwerpbesluit</text:p>
            <text:p text:style-name="common-al">Bent u het niet eens met dit ontwerpbesluit? Belanghebbenden kunnen een zienswijze indienen. Dit kan binnen de periode dat het ontwerpbesluit ter inzage ligt.</text:p>
            <text:p text:style-name="common-al">Stuur uw zienswijze naar:</text:p>
            <text:p text:style-name="common-al">Het College van Burgemeester en Wethouders van Weesp</text:p>
            <text:p text:style-name="common-al">T.a.v. Team Vergunningen of Ruimte en Duurzaamheid</text:p>
            <text:p text:style-name="common-al">Postbus 5099</text:p>
            <text:p text:style-name="common-al">1380 GB Weesp</text:p>
            <text:p text:style-name="common-al">Of per mail naar: <text:a xlink:href="mailto:vth.weesp@amsterdam.nl?Subject=Dossiernummer Z2022-WP000021" xlink:type="simple">vth.weesp@amsterdam.nl</text:a></text:p>
            <text:p text:style-name="common-al">Vermeld in uw zienswijze altijd:</text:p>
            <text:p text:style-name="common-al">- uw naam, adres en telefoonnummer</text:p>
            <text:p text:style-name="common-al">- de datum waarop u de zienswijze schrijft en uw handtekening</text:p>
            <text:p text:style-name="common-al">- het ontwerpbesluit waartegen u een zienswijze indient, met datum en het zaaknummer van het ontwerpbesluit</text:p>
            <text:p text:style-name="common-al">- de reden(en) waarom u een zienswijze indient</text:p>
            <text:p text:style-name="common-al">- eventueel uw e-mailadres</text:p>
            <text:p text:style-name="common-al">Dient iemand anders namens u het bezwaarschrift in? Stuur dan een machtiging mee. Na ontvangst informeren wij u over de afhandeling van uw zienswijze.</text:p>
            <text:p text:style-name="common-al">Voor een mondelinge zienswijze kunt u contact opnemen met de gemeente Weesp via telefoonnummer 14020.</text:p>
            <text:p text:style-name="last-al">Nadat er een besluit genomen is kunt u beroep indienen bij de rechtbank. U moet dan ook een zienswijze hebben ingediend tegen het ontwerpbeslui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esp</text:p>
            </table:table-cell>
            <table:table-cell office:value-type="string" table:style-name="header.C">
              <text:p text:style-name="headerright"><text:span text:style-name="nr">Nr. 73260</text:span><text:line-break/><text:date style:data-style-name="dag" text:fixed="true" text:date-value="2022-02-18"/><text:line-break/><text:date style:data-style-name="jaar" text:fixed="true" text:date-value="2022-02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73260</text:span><text:date style:data-style-name="nicedate" text:fixed="true" text:date-value="2022-02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73260</text:span><text:date style:data-style-name="nicedate" text:fixed="true" text:date-value="2022-02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32/xml/MC-DRP-OmgevingsvergunningAfhandeling-3Pas-ZM.xml</meta:user-defined>
    <meta:user-defined meta:name="OVERHEID.Gemeente/DC.creator">Weesp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eesp</meta:user-defined>
    <meta:user-defined meta:name="OVERHEID.Gemeente/OVERHEID.authority">Weesp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randveilig gebruik</meta:user-defined>
    <meta:user-defined meta:name="OVERHEIDop.referentienummer">Z2022-WP000021</meta:user-defined>
    <meta:user-defined meta:name="DCTERMS.abstract">brandveilig gebruiken van het kinderdagverblijf aan de Hoogstraat 70 te Weesp</meta:user-defined>
    <dc:language>nl</dc:language>
    <meta:user-defined meta:name="OVERHEIDop.locatietype/OVERHEIDop.gebiedsmarkering">Punt</meta:user-defined>
    <meta:user-defined meta:name="DC.title">Rectificatie publicatie 17-02-2022: Ontwerpbesluit omgevingsvergunning Hoogstraat 70 1381VV Weesp</meta:user-defined>
    <meta:user-defined meta:name="DCTERMS.W3CDTF/DCTERMS.available">2022-02-18</meta:user-defined>
    <meta:user-defined meta:name="DCTERMS.W3CDTF/OVERHEIDop.jaargang">2022</meta:user-defined>
    <meta:user-defined meta:name="OVERHEIDop.publicationIssue">73260</meta:user-defined>
    <meta:user-defined meta:name="OVERHEIDop.GmbID/DC.identifier">gmb-2022-73260</meta:user-defined>
    <meta:user-defined meta:name="OVERHEIDop.versieInformatie"/>
  </office:meta>
</office:document-meta>
</file>