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 EN HET BOUWEN VAN EEN BIJGEBOUW, P W JANSSENWEG 47 JUBBEGA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en het bouwen van een bijgebouw op het perceel P W Janssenweg 47 te Jubbega (15-02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3179</text:span><text:line-break/><text:date style:data-style-name="dag" text:fixed="true" text:date-value="2022-02-18"/><text:line-break/><text:date style:data-style-name="jaar" text:fixed="true" text:date-value="2022-0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3179</text:span><text:date style:data-style-name="nicedate" text:fixed="true" text:date-value="2022-0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3179</text:span><text:date style:data-style-name="nicedate" text:fixed="true" text:date-value="2022-0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EN VERANDEREN VAN EEN WONING EN HET BOUWEN VAN EEN BIJGEBOUW, P W JANSSENWEG 47 JUBBEGA.</meta:user-defined>
    <meta:user-defined meta:name="DCTERMS.W3CDTF/DCTERMS.available">2022-02-18</meta:user-defined>
    <meta:user-defined meta:name="DCTERMS.W3CDTF/OVERHEIDop.jaargang">2022</meta:user-defined>
    <meta:user-defined meta:name="OVERHEIDop.publicationIssue">73179</meta:user-defined>
    <meta:user-defined meta:name="OVERHEIDop.GmbID/DC.identifier">gmb-2022-73179</meta:user-defined>
    <meta:user-defined meta:name="OVERHEIDop.versieInformatie"/>
  </office:meta>
</office:document-meta>
</file>