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MAATWERKVOORSCHRIFTEN Griene Wei 50 te Oosternij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Besluit tot het stellen van maatwerkvoorschriften</text:span>
          </text:p>
            <text:p text:style-name="common-al">Oosternijkerk, Griene Wei 50, het opleggen van maatwerkvoorschrift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70577</text:span><text:line-break/><text:date style:data-style-name="dag" text:fixed="true" text:date-value="2022-02-23"/><text:line-break/><text:date style:data-style-name="jaar" text:fixed="true" text:date-value="2022-0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0577</text:span><text:date style:data-style-name="nicedate" text:fixed="true" text:date-value="2022-0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0577</text:span><text:date style:data-style-name="nicedate" text:fixed="true" text:date-value="2022-0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3.22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D2022-02-020437</meta:user-defined>
    <dc:language>nl</dc:language>
    <meta:user-defined meta:name="OVERHEIDop.locatietype/OVERHEIDop.gebiedsmarkering">Adres</meta:user-defined>
    <meta:user-defined meta:name="DC.title">BESLUIT MAATWERKVOORSCHRIFTEN Griene Wei 50 te Oosternijkerk</meta:user-defined>
    <meta:user-defined meta:name="DCTERMS.W3CDTF/DCTERMS.available">2022-02-23</meta:user-defined>
    <meta:user-defined meta:name="DCTERMS.W3CDTF/OVERHEIDop.jaargang">2022</meta:user-defined>
    <meta:user-defined meta:name="OVERHEIDop.publicationIssue">70577</meta:user-defined>
    <meta:user-defined meta:name="OVERHEIDop.GmbID/DC.identifier">gmb-2022-70577</meta:user-defined>
    <meta:user-defined meta:name="OVERHEIDop.versieInformatie"/>
  </office:meta>
</office:document-meta>
</file>