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UWEN VAN EEN BEDRIJFSPAND, MARS NAAST NUMMER 22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edrijfspand op het perceel Mars naast nummer 22 te Heerenveen  (24-12-2021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055</text:span><text:line-break/><text:date style:data-style-name="dag" text:fixed="true" text:date-value="2022-01-06"/><text:line-break/><text:date style:data-style-name="jaar" text:fixed="true" text:date-value="2022-0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055</text:span><text:date style:data-style-name="nicedate" text:fixed="true" text:date-value="2022-0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055</text:span><text:date style:data-style-name="nicedate" text:fixed="true" text:date-value="2022-0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 BOUWEN VAN EEN BEDRIJFSPAND, MARS NAAST NUMMER 22 HEERENVEEN.</meta:user-defined>
    <meta:user-defined meta:name="DCTERMS.W3CDTF/DCTERMS.available">2022-01-06</meta:user-defined>
    <meta:user-defined meta:name="DCTERMS.W3CDTF/OVERHEIDop.jaargang">2022</meta:user-defined>
    <meta:user-defined meta:name="OVERHEIDop.publicationIssue">7055</meta:user-defined>
    <meta:user-defined meta:name="OVERHEIDop.GmbID/DC.identifier">gmb-2022-7055</meta:user-defined>
    <meta:user-defined meta:name="OVERHEIDop.versieInformatie"/>
  </office:meta>
</office:document-meta>
</file>