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GROTEN VAN EEN WONING, DS VEENWEG 72, DE KNIP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woning op het perceel Ds Veenweg 72 te De Knipe  (28-12-2021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777</text:span><text:line-break/><text:date style:data-style-name="dag" text:fixed="true" text:date-value="2022-01-06"/><text:line-break/><text:date style:data-style-name="jaar" text:fixed="true" text:date-value="2022-0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777</text:span><text:date style:data-style-name="nicedate" text:fixed="true" text:date-value="2022-0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777</text:span><text:date style:data-style-name="nicedate" text:fixed="true" text:date-value="2022-0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VERGROTEN VAN EEN WONING, DS VEENWEG 72, DE KNIPE.</meta:user-defined>
    <meta:user-defined meta:name="DCTERMS.W3CDTF/DCTERMS.available">2022-01-06</meta:user-defined>
    <meta:user-defined meta:name="DCTERMS.W3CDTF/OVERHEIDop.jaargang">2022</meta:user-defined>
    <meta:user-defined meta:name="OVERHEIDop.publicationIssue">6777</meta:user-defined>
    <meta:user-defined meta:name="OVERHEIDop.GmbID/DC.identifier">gmb-2022-6777</meta:user-defined>
    <meta:user-defined meta:name="OVERHEIDop.versieInformatie"/>
  </office:meta>
</office:document-meta>
</file>