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blauwe zone aan de Herenwal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2.1525163</text:p>
            <text:p text:style-name="common-al"/>
            <text:p text:style-name="common-al"/>
            <text:p text:style-name="common-al">Onderwerp: Aanwijzen blauwe zone aan de Herenwal te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er aan de Herenwal tussen de Stationsstraat en de Schoolstraat sprake is van Parkeren voor Vergunninghouders;</text:p>
            <text:p text:style-name="common-al">dat aan de Herenwal ten noorden van de Schoolstraat geen parkeerregulering geldt;</text:p>
            <text:p text:style-name="common-al">dat er op Herenwal 122 een praktijk voor mondhygiëne is gevestigd;</text:p>
            <text:p text:style-name="common-al">dat de korte bezoeken aan deze praktijk in combinatie met het gebruik van de bezoekersapp van het Parkeren voor Vergunninghouders niet praktisch is.</text:p>
            <text:p text:style-name="common-al">dat er aan de Herenwal ter hoogte van nummer 79 reeds om dezelfde reden sprake is van een blauwe zone;</text:p>
            <text:p text:style-name="common-al">dat met het aanwijzen van een blauwe zone over een afstand van 25 meter een situatie ontstaat waarbij op 5 parkeerplaatsen maximaal 2 uren geparkeerd kan worden;</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het bord E10 Parkeerschijfzone max 2 uur volgens het RVV 1990 tegenover Herenwal 121 te Heerenveen aan te wijzen blauwe zone en onderborden OB206p (werkingsduur maandag t/m vrijdag 09.00-17.00 uur)</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11 februari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5710</text:span><text:line-break/><text:date style:data-style-name="dag" text:fixed="true" text:date-value="2022-02-15"/><text:line-break/><text:date style:data-style-name="jaar" text:fixed="true" text:date-value="2022-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5710</text:span><text:date style:data-style-name="nicedate" text:fixed="true" text:date-value="2022-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5710</text:span><text:date style:data-style-name="nicedate" text:fixed="true" text:date-value="2022-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5/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Heerenveen - Aanwijzen blauwe zone - Wegdeel Herenwal Heerenveen</meta:user-defined>
    <meta:user-defined meta:name="OVERHEIDvb.referentienummer">D.22.1525163</meta:user-defined>
    <meta:user-defined meta:name="DCTERMS.abstract">Aanwijzen blauwe zone wegdeel Herenwal Heerenveen</meta:user-defined>
    <meta:user-defined meta:name="OVERHEIDop.verkeersbordcode">E10</meta:user-defined>
    <dc:language>nl</dc:language>
    <meta:user-defined meta:name="OVERHEIDop.locatietype/OVERHEIDop.gebiedsmarkering">Punt</meta:user-defined>
    <meta:user-defined meta:name="DC.title">Verkeersbesluit, Aanwijzen blauwe zone aan de Herenwal te Heerenveen</meta:user-defined>
    <meta:user-defined meta:name="DCTERMS.W3CDTF/DCTERMS.available">2022-02-15</meta:user-defined>
    <meta:user-defined meta:name="OVERHEIDop.externeBijlage">Bijlage VKB blauwe zone deel Herenwal Heerenveen|exb-2022-9059</meta:user-defined>
    <meta:user-defined meta:name="DCTERMS.W3CDTF/OVERHEIDop.jaargang">2022</meta:user-defined>
    <meta:user-defined meta:name="OVERHEIDop.publicationIssue">65710</meta:user-defined>
    <meta:user-defined meta:name="OVERHEIDop.GmbID/DC.identifier">gmb-2022-65710</meta:user-defined>
    <meta:user-defined meta:name="OVERHEIDop.versieInformatie"/>
  </office:meta>
</office:document-meta>
</file>