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EDRIJFSGEBOUW (T.B.V. RECREATIE), SINGEL 23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een bedrijfsgebouw (t.b.v. recreatie)  op het perceel Singel 23 te Jubbega  </text:p>
            <text:p text:style-name="common-al">(04 januar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392</text:span><text:line-break/><text:date style:data-style-name="dag" text:fixed="true" text:date-value="2022-01-06"/><text:line-break/><text:date style:data-style-name="jaar" text:fixed="true" text:date-value="2022-0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392</text:span><text:date style:data-style-name="nicedate" text:fixed="true" text:date-value="2022-0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392</text:span><text:date style:data-style-name="nicedate" text:fixed="true" text:date-value="2022-0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BEDRIJFSGEBOUW (T.B.V. RECREATIE), SINGEL 23 JUBBEGA.</meta:user-defined>
    <meta:user-defined meta:name="DCTERMS.W3CDTF/DCTERMS.available">2022-01-06</meta:user-defined>
    <meta:user-defined meta:name="DCTERMS.W3CDTF/OVERHEIDop.jaargang">2022</meta:user-defined>
    <meta:user-defined meta:name="OVERHEIDop.publicationIssue">6392</meta:user-defined>
    <meta:user-defined meta:name="OVERHEIDop.GmbID/DC.identifier">gmb-2022-6392</meta:user-defined>
    <meta:user-defined meta:name="OVERHEIDop.versieInformatie"/>
  </office:meta>
</office:document-meta>
</file>