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omgevingsvergunning, Nieuw-Vennep, Boetelerveld 27, 2151 LK, realiseren van een dakterras, hekwerk en buitendeur, verzenddatum 09-02-2022, zaaknummer 6641742, olonummer 6536705.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 </text:span>
          </text:p>
            <text:p text:style-name="common-al">Dat kan tot 6 weken na de verzenddatum. U kunt het besluit telefonisch opvragen via 0900 1852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1.</text:number>
                <text:p text:style-name="al">uw naam, adres, telefoonnummer en e-mailadres;</text:p>
              </text:list-item>
              <text:list-item text:style-override="id1-3-2-1-1-5-2">
                <text:number>2.</text:number>
                <text:p text:style-name="al">de datum waarop u het bezwaar schrijft;</text:p>
              </text:list-item>
            </text:list>
            <text:p text:style-name="common-al"> een omschrijving van dit besluit;</text:p>
            <text:list text:style-name="id1-3-2-1-1-7">
              <text:list-item text:style-override="id1-3-2-1-1-7-1">
                <text:number>1.</text:number>
                <text:p text:style-name="al">de reden waarom u bezwaar maakt;</text:p>
              </text:list-item>
              <text:list-item text:style-override="id1-3-2-1-1-7-2">
                <text:number>2.</text:number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63608</text:span><text:line-break/><text:date style:data-style-name="dag" text:fixed="true" text:date-value="2022-02-14"/><text:line-break/><text:date style:data-style-name="jaar" text:fixed="true" text:date-value="2022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3608</text:span><text:date style:data-style-name="nicedate" text:fixed="true" text:date-value="2022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3608</text:span><text:date style:data-style-name="nicedate" text:fixed="true" text:date-value="2022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20/xml/MC-DRP-OmgevingsvergunningAfhandelin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Nieuw-Vennep, Boetelerveld 27, 2151 LK, realiseren van een dakterras, hekwerk en buitendeur, verzenddatum 09-02-2022, zaaknummer 6641742, olonummer 6536705.</meta:user-defined>
    <meta:user-defined meta:name="DCTERMS.W3CDTF/DCTERMS.available">2022-02-14</meta:user-defined>
    <meta:user-defined meta:name="DCTERMS.W3CDTF/OVERHEIDop.jaargang">2022</meta:user-defined>
    <meta:user-defined meta:name="OVERHEIDop.publicationIssue">63608</meta:user-defined>
    <meta:user-defined meta:name="OVERHEIDop.GmbID/DC.identifier">gmb-2022-63608</meta:user-defined>
    <meta:user-defined meta:name="OVERHEIDop.versieInformatie"/>
  </office:meta>
</office:document-meta>
</file>