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HET GEBRUIK VAN EEN WINKEL (STRIJDIG GEBRUIK, BEURTSCHIP 9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het gebruik van een winkel (strijdig gebruik) op het perceel Beurtschip 9 te Heerenveen (31-01-2022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2581</text:span><text:line-break/><text:date style:data-style-name="dag" text:fixed="true" text:date-value="2022-02-14"/><text:line-break/><text:date style:data-style-name="jaar" text:fixed="true" text:date-value="2022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2581</text:span><text:date style:data-style-name="nicedate" text:fixed="true" text:date-value="2022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2581</text:span><text:date style:data-style-name="nicedate" text:fixed="true" text:date-value="2022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ANDEREN VAN HET GEBRUIK VAN EEN WINKEL (STRIJDIG GEBRUIK, BEURTSCHIP 9 HEERENVEEN</meta:user-defined>
    <meta:user-defined meta:name="DCTERMS.W3CDTF/DCTERMS.available">2022-02-14</meta:user-defined>
    <meta:user-defined meta:name="DCTERMS.W3CDTF/OVERHEIDop.jaargang">2022</meta:user-defined>
    <meta:user-defined meta:name="OVERHEIDop.publicationIssue">62581</meta:user-defined>
    <meta:user-defined meta:name="OVERHEIDop.GmbID/DC.identifier">gmb-2022-62581</meta:user-defined>
    <meta:user-defined meta:name="OVERHEIDop.versieInformatie"/>
  </office:meta>
</office:document-meta>
</file>