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UWEN VAN EEN BIJGEBOUW MET OVERKAPPING, BURGEMEESTER FALKENAWEG 85A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bijgebouw met overkapping op het perceel Burgemeester Falkenaweg 85A te Heerenveen  (06-02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0998</text:span><text:line-break/><text:date style:data-style-name="dag" text:fixed="true" text:date-value="2022-02-11"/><text:line-break/><text:date style:data-style-name="jaar" text:fixed="true" text:date-value="2022-0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0998</text:span><text:date style:data-style-name="nicedate" text:fixed="true" text:date-value="2022-0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0998</text:span><text:date style:data-style-name="nicedate" text:fixed="true" text:date-value="2022-0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 BOUWEN VAN EEN BIJGEBOUW MET OVERKAPPING, BURGEMEESTER FALKENAWEG 85A HEERENVEEN</meta:user-defined>
    <meta:user-defined meta:name="DCTERMS.W3CDTF/DCTERMS.available">2022-02-11</meta:user-defined>
    <meta:user-defined meta:name="DCTERMS.W3CDTF/OVERHEIDop.jaargang">2022</meta:user-defined>
    <meta:user-defined meta:name="OVERHEIDop.publicationIssue">60998</meta:user-defined>
    <meta:user-defined meta:name="OVERHEIDop.GmbID/DC.identifier">gmb-2022-60998</meta:user-defined>
    <meta:user-defined meta:name="OVERHEIDop.versieInformatie"/>
  </office:meta>
</office:document-meta>
</file>