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RANDEREN VAN EEN WONING (KAP MET 2 DAKAPELLEN), TJOTTER 8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woning (kap met 2 dakkapellen) op het perceel Tjotter 8 te Heerenveen  (03-02-2022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0981</text:span><text:line-break/><text:date style:data-style-name="dag" text:fixed="true" text:date-value="2022-02-11"/><text:line-break/><text:date style:data-style-name="jaar" text:fixed="true" text:date-value="2022-02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0981</text:span><text:date style:data-style-name="nicedate" text:fixed="true" text:date-value="2022-02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0981</text:span><text:date style:data-style-name="nicedate" text:fixed="true" text:date-value="2022-02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 VERANDEREN VAN EEN WONING (KAP MET 2 DAKAPELLEN), TJOTTER 8 HEERENVEEN</meta:user-defined>
    <meta:user-defined meta:name="DCTERMS.W3CDTF/DCTERMS.available">2022-02-11</meta:user-defined>
    <meta:user-defined meta:name="DCTERMS.W3CDTF/OVERHEIDop.jaargang">2022</meta:user-defined>
    <meta:user-defined meta:name="OVERHEIDop.publicationIssue">60981</meta:user-defined>
    <meta:user-defined meta:name="OVERHEIDop.GmbID/DC.identifier">gmb-2022-60981</meta:user-defined>
    <meta:user-defined meta:name="OVERHEIDop.versieInformatie"/>
  </office:meta>
</office:document-meta>
</file>