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EN VERANDEREN VAN EEN WONING, IT FINLÂN 24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 op het perceel It Finlân 24 te Akkrum  (indieningsdatum 21-12-2021).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0297</text:span><text:line-break/><text:date style:data-style-name="dag" text:fixed="true" text:date-value="2022-02-11"/><text:line-break/><text:date style:data-style-name="jaar" text:fixed="true" text:date-value="2022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297</text:span><text:date style:data-style-name="nicedate" text:fixed="true" text:date-value="2022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297</text:span><text:date style:data-style-name="nicedate" text:fixed="true" text:date-value="2022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GROTEN EN VERANDEREN VAN EEN WONING, IT FINLÂN 24 AKKRUM</meta:user-defined>
    <meta:user-defined meta:name="DCTERMS.W3CDTF/DCTERMS.available">2022-02-11</meta:user-defined>
    <meta:user-defined meta:name="DCTERMS.W3CDTF/OVERHEIDop.jaargang">2022</meta:user-defined>
    <meta:user-defined meta:name="OVERHEIDop.publicationIssue">60297</meta:user-defined>
    <meta:user-defined meta:name="OVERHEIDop.GmbID/DC.identifier">gmb-2022-60297</meta:user-defined>
    <meta:user-defined meta:name="OVERHEIDop.versieInformatie"/>
  </office:meta>
</office:document-meta>
</file>