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ANLEGGEN NATUURLIJKE POEL TER BEVORDERING VAN BIODIVERSITEIT VAN SMINIAWEG 8 HASKERDIJK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aanleggen natuurlijke poel ter bevordering van biodiversiteit op het perceel Van Sminiaweg 8 te Haskerdijken  (03-02-2022)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60248</text:span><text:line-break/><text:date style:data-style-name="dag" text:fixed="true" text:date-value="2022-02-11"/><text:line-break/><text:date style:data-style-name="jaar" text:fixed="true" text:date-value="2022-02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60248</text:span><text:date style:data-style-name="nicedate" text:fixed="true" text:date-value="2022-02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60248</text:span><text:date style:data-style-name="nicedate" text:fixed="true" text:date-value="2022-02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OVERHEIDop.locatietype/OVERHEIDop.gebiedsmarkering">Punt</meta:user-defined>
    <meta:user-defined meta:name="DC.title">AANVRAAG OMGEVINGSVERGUNNING AANLEGGEN NATUURLIJKE POEL TER BEVORDERING VAN BIODIVERSITEIT VAN SMINIAWEG 8 HASKERDIJKEN</meta:user-defined>
    <meta:user-defined meta:name="DCTERMS.W3CDTF/DCTERMS.available">2022-02-11</meta:user-defined>
    <meta:user-defined meta:name="DCTERMS.W3CDTF/OVERHEIDop.jaargang">2022</meta:user-defined>
    <meta:user-defined meta:name="OVERHEIDop.publicationIssue">60248</meta:user-defined>
    <meta:user-defined meta:name="OVERHEIDop.GmbID/DC.identifier">gmb-2022-60248</meta:user-defined>
    <meta:user-defined meta:name="OVERHEIDop.versieInformatie"/>
  </office:meta>
</office:document-meta>
</file>