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Woningvorming Ingetrokken Joan Melchior Kemperstraat 69-4 en Joan Melchior Kemperstraat 69-2 en Joan Melchior Kemperstraat 69-1 en Joan Melchior Kemperstraat 69-H en Joan Melchior Kemperstraat 69-3 en Joan Melchior Kemperstraat 69-H en Joan Melchior Kemperstraat 69-4B en Joan Melchior Kemperstraat 69-1B en Joan Melchior Kemperstraat 69-1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Ingetrokken:het vormen van een nieuwe woonruimte op adres Joan Melchior Kemperstraat 69-4 en Joan Melchior Kemperstraat 69-2 en Joan Melchior Kemperstraat 69-1 en Joan Melchior Kemperstraat 69-H en Joan Melchior Kemperstraat 69-3 en Joan Melchior Kemperstraat 69-H en Joan Melchior Kemperstraat 69-4B en Joan Melchior Kemperstraat 69-1B en Joan Melchior Kemperstraat 69-1A</text:p>
            <text:p text:style-name="common-al">Verzonden naar aanvrager op: 11-03-2020</text:p>
            <text:p text:style-name="common-al">Kenmerk gemeente: Z/20/1814926</text:p>
            <text:p text:style-name="common-al"/>
            <text:p text:style-name="common-al">Het besluit en bijbehorende stukken kunt u per e-mail ontvangen. Stuur een e-mail naar 
  <text:a xlink:href="mailto:procesuitvoering.sdw@amsterdam.nl?Subject=Dossier Z/20/1814926" xlink:type="simple">procesuitvoering.sd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9729</text:span><text:line-break/><text:date style:data-style-name="dag" text:fixed="true" text:date-value="2022-02-11"/><text:line-break/><text:date style:data-style-name="jaar" text:fixed="true" text:date-value="2022-0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9729</text:span><text:date style:data-style-name="nicedate" text:fixed="true" text:date-value="2022-0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9729</text:span><text:date style:data-style-name="nicedate" text:fixed="true" text:date-value="2022-0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1814926</meta:user-defined>
    <meta:user-defined meta:name="DCTERMS.abstract">Het vormen van een nieuwe woonruimte op adres Joan Melchior Kemperstraat 69-4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Woningvorming Ingetrokken Joan Melchior Kemperstraat 69-4 en Joan Melchior Kemperstraat 69-2 en Joan Melchior Kemperstraat 69-1 en Joan Melchior Kemperstraat 69-H en Joan Melchior Kemperstraat 69-3 en Joan Melchior Kemperstraat 69-H en Joan Melchior Kemperstraat 69-4B en Joan Melchior Kemperstraat 69-1B en Joan Melchior Kemperstraat 69-1A</meta:user-defined>
    <meta:user-defined meta:name="DCTERMS.W3CDTF/DCTERMS.available">2022-02-11</meta:user-defined>
    <meta:user-defined meta:name="DCTERMS.W3CDTF/OVERHEIDop.jaargang">2022</meta:user-defined>
    <meta:user-defined meta:name="OVERHEIDop.publicationIssue">59729</meta:user-defined>
    <meta:user-defined meta:name="OVERHEIDop.GmbID/DC.identifier">gmb-2022-59729</meta:user-defined>
    <meta:user-defined meta:name="OVERHEIDop.versieInformatie"/>
  </office:meta>
</office:document-meta>
</file>