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Bonifatiuspolder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semi) publieke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in de omgeving van deze straat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beide parkeervakken aan de Bonifatiuspolder te Dokkum ter plaatse van huisnummer 46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In eerste instantie wordt het rechter parkeervak aangewezen middels 1 pijl op het onderbord. Bij veel gebruik van de laadpaal wordt het andere parkeervak ook aangewezen door het aanbrengen van een pijl op het onderbord.</text:p>
            <text:p text:style-name="common-al"/>
            <text:p text:style-name="common-al">Vastgesteld in de collegevergadering 8 februari 2022</text:p>
            <text:p text:style-name="common-al">Burgemeester en wethouders van Noardeast-Fryslân, </text:p>
            <text:p text:style-name="common-al"/>
            <text:p text:style-name="common-al">H.J.C.M. Verbunt, MBA    mr. J.G. Kramer </text:p>
            <text:p text:style-name="common-al">Secretaris      Burgemeester</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 en beroep</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p text:style-name="bezwaarschrift_al">Situatietekening</text:p>
          <text:p text:style-name="bezwaarschrift_al">Zie bijlag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9589</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9589</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9589</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 Bonifatiuspolder 46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 018608</meta:user-defined>
    <meta:user-defined meta:name="DCTERMS.abstract">Parkeerplaats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openbare parkeervakken alleen voor laden elektrische voertuigen aan de Bonifatiuspolder te Dokkum</meta:user-defined>
    <meta:user-defined meta:name="DCTERMS.W3CDTF/DCTERMS.available">2022-02-16</meta:user-defined>
    <meta:user-defined meta:name="OVERHEIDop.externeBijlage">Bonifatiuspolder46Dokkum|exb-2022-8308</meta:user-defined>
    <meta:user-defined meta:name="DCTERMS.W3CDTF/OVERHEIDop.jaargang">2022</meta:user-defined>
    <meta:user-defined meta:name="OVERHEIDop.publicationIssue">59589</meta:user-defined>
    <meta:user-defined meta:name="OVERHEIDop.GmbID/DC.identifier">gmb-2022-59589</meta:user-defined>
    <meta:user-defined meta:name="OVERHEIDop.versieInformatie"/>
  </office:meta>
</office:document-meta>
</file>