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IJDELIJK GEBRUIK OPENBARE RUIMTE, AZALEASTRAAT VOOR NUMMERS 18 T/M 6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Azaleastraat voor nummer 18 t/m 64 te Heerenveen  (03-02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9157</text:span><text:line-break/><text:date style:data-style-name="dag" text:fixed="true" text:date-value="2022-02-10"/><text:line-break/><text:date style:data-style-name="jaar" text:fixed="true" text:date-value="2022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9157</text:span><text:date style:data-style-name="nicedate" text:fixed="true" text:date-value="2022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9157</text:span><text:date style:data-style-name="nicedate" text:fixed="true" text:date-value="2022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AANVRAAG OMGEVINGSVERGUNNING TIJDELIJK GEBRUIK OPENBARE RUIMTE, AZALEASTRAAT VOOR NUMMERS 18 T/M 64 HEERENVEEN</meta:user-defined>
    <meta:user-defined meta:name="DCTERMS.W3CDTF/DCTERMS.available">2022-02-10</meta:user-defined>
    <meta:user-defined meta:name="DCTERMS.W3CDTF/OVERHEIDop.jaargang">2022</meta:user-defined>
    <meta:user-defined meta:name="OVERHEIDop.publicationIssue">59157</meta:user-defined>
    <meta:user-defined meta:name="OVERHEIDop.GmbID/DC.identifier">gmb-2022-59157</meta:user-defined>
    <meta:user-defined meta:name="OVERHEIDop.versieInformatie"/>
  </office:meta>
</office:document-meta>
</file>