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TIJDELIJK GEBRUIK OPENBARE RUIMTE, JAN VAN DER HEYDENWEG TEGENOVER NUMMER 13 OUDESCHOO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tijdelijk gebruik openbare ruimte op het perceel Jan van der Heydenweg tegenover nummer 13 te Oudeschoot  (02-02-2022)</text:p>
            <text:p text:style-name="common-al"/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9152</text:span><text:line-break/><text:date style:data-style-name="dag" text:fixed="true" text:date-value="2022-02-10"/><text:line-break/><text:date style:data-style-name="jaar" text:fixed="true" text:date-value="2022-02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52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9152</text:span><text:date style:data-style-name="nicedate" text:fixed="true" text:date-value="2022-02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22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Punt</meta:user-defined>
    <meta:user-defined meta:name="DC.title">AANVRAAG OMGEVINGSVERGUNNING TIJDELIJK GEBRUIK OPENBARE RUIMTE, JAN VAN DER HEYDENWEG TEGENOVER NUMMER 13 OUDESCHOOT</meta:user-defined>
    <meta:user-defined meta:name="DCTERMS.W3CDTF/DCTERMS.available">2022-02-10</meta:user-defined>
    <meta:user-defined meta:name="DCTERMS.W3CDTF/OVERHEIDop.jaargang">2022</meta:user-defined>
    <meta:user-defined meta:name="OVERHEIDop.publicationIssue">59152</meta:user-defined>
    <meta:user-defined meta:name="OVERHEIDop.GmbID/DC.identifier">gmb-2022-59152</meta:user-defined>
    <meta:user-defined meta:name="OVERHEIDop.versieInformatie"/>
  </office:meta>
</office:document-meta>
</file>