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style:num-suffix=""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Achterom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12 januari 2022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semi) publieke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in de binnenstad van Dokkum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text:p>
              </text:list-item>
              <text:list-item text:style-override="id1-3-2-2-1-17-3">
                <text:number/>
                <text:p text:style-name="al">of van de functie van objecten of gebieden;</text:p>
              </text:list-item>
              <text:list-item text:style-override="id1-3-2-2-1-17-4">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beide parkeervakken aan Achterom te Dokkum ter plaatse van huisnummer 11 te reserveren voor het laden van elektrischte voertuigen volgens de onderstaande situatietekening. Bij de parkeervakken wordt het bord E4 van het RVV 1990 geplaatst met een onderbord voorzien van de tekst ‘alleen voor opladen elektrische voertuigen’. </text:p>
            <text:p text:style-name="common-al">In eerste instantie wordt het parkeervak rechts van het verkeersbord aangewezen middels 1 pijl op het onderbord. Bij veel gebruik van de laadpaal wordt het andere parkeervak ook aangewezen door het aanbrengen van een pijl op het onderbord.</text:p>
            <text:p text:style-name="common-al"/>
            <text:p text:style-name="common-al">Vastgesteld in de collegevergadering 8 februari 2022    </text:p>
            <text:p text:style-name="common-al">Burgemeester en wethouders van Noardeast-Fryslân, </text:p>
            <text:p text:style-name="common-al"/>
            <text:p text:style-name="common-al">H.J.C.M. Verbunt, MBA    mr. J.G. Kramer </text:p>
            <text:p text:style-name="common-al">Secretaris      Burgemeester</text:p>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Bezwaar en beroep</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p text:style-name="bezwaarschrift_al">Situatietekenin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9126</text:span><text:line-break/><text:date style:data-style-name="dag" text:fixed="true" text:date-value="2022-02-16"/><text:line-break/><text:date style:data-style-name="jaar" text:fixed="true" text:date-value="2022-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9126</text:span><text:date style:data-style-name="nicedate" text:fixed="true" text:date-value="2022-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9126</text:span><text:date style:data-style-name="nicedate" text:fixed="true" text:date-value="2022-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6/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Noardeast-Frys;ân -  - Achterom 11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2 018608</meta:user-defined>
    <meta:user-defined meta:name="DCTERMS.abstract">Aanwijs parkeerplaatsen voor laden elektrische voertuigen</meta:user-defined>
    <meta:user-defined meta:name="OVERHEIDop.verkeersbordcode">E4</meta:user-defined>
    <dc:language>nl</dc:language>
    <meta:user-defined meta:name="OVERHEIDop.locatietype/OVERHEIDop.gebiedsmarkering">Adres</meta:user-defined>
    <meta:user-defined meta:name="DC.title">Verkeersbesluit openbare parkeervakken alleen voor laden elektrische voertuigen aan de Achterom te Dokkum</meta:user-defined>
    <meta:user-defined meta:name="DCTERMS.W3CDTF/DCTERMS.available">2022-02-16</meta:user-defined>
    <meta:user-defined meta:name="OVERHEIDop.externeBijlage">AfbeeldinglocatieAchterom11Dokkum|exb-2022-8254</meta:user-defined>
    <meta:user-defined meta:name="DCTERMS.W3CDTF/OVERHEIDop.jaargang">2022</meta:user-defined>
    <meta:user-defined meta:name="OVERHEIDop.publicationIssue">59126</meta:user-defined>
    <meta:user-defined meta:name="OVERHEIDop.GmbID/DC.identifier">gmb-2022-59126</meta:user-defined>
    <meta:user-defined meta:name="OVERHEIDop.versieInformatie"/>
  </office:meta>
</office:document-meta>
</file>