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et wijzigingen vastgestelde bestemmingsplan ‘Holwerd – Fonteinstrjitte 3’ inzien </text:p>
      <text:section text:name="zakelijke-mededeling_id1-3-2" text:style-name="zakelijke-mededeling">
        <text:section text:name="zakelijke-mededeling-tekst_id1-3-2-1" text:style-name="zakelijke-mededeling-tekst">
          <text:section text:name="tekst_id1-3-2-1-1" text:style-name="tekst">
            <text:p text:style-name="tussenkopcur">Kennisgeving</text:p>
            <text:p text:style-name="common-al">Op 13 januari 2022 heeft de raad van de gemeente Noardeast-Fryslân het bestemmingsplan ‘Holwerd – Fonteinstrjitte 3’ (NL.IMRO.1970.BpHwFonteinstr3-VA01) met wijzigingen vastgesteld. Op grond van dit bestemmingsplan wordt het gebruik van de gronden van en bouwwerken op het perceel aan de Fonteinstrjitte 3 in Holwerd voor wonen mogelijk gemaakt. </text:p>
            <text:p text:style-name="common-al"/>
            <text:p text:style-name="common-al">
            <text:span text:style-name="nadrukcur">Wijzigingen in vergelijking met het ontwerpbestemmingsplan </text:span>
          </text:p>
            <text:p text:style-name="common-al">Het bestemmingsplan is door de raad vastgesteld met twee wijzigingen in vergelijking met het ontwerpbestemmingsplan. De wijzigingen zijn omschreven in hoofdstuk 2.3 en 3.2 van de ‘Nota zienswijzen bestemmingsplan Holwerd – Fonteinstrjitte 3’. Deze nota is als bijlage bij het besluit van de raad opgenomen. </text:p>
            <text:p text:style-name="common-al"/>
            <text:p text:style-name="common-al">Samengevat is het bestemmingsplan met de volgende twee wijzigingen vastgesteld: </text:p>
            <text:list text:style-name="id1-3-2-1-1-8">
              <text:list-item text:style-override="id1-3-2-1-1-8-1">
                <text:number>1.</text:number>
                <text:p text:style-name="al">De aanduiding “specifieke bouwaanduiding – geluidscherm” op de verbeelding van het bestemmingsplan met ongeveer 8 meter verlengen in zuidelijke richting tot een lengte van ongeveer 24 meter zoals weergegeven in figuur 4.1 van het rapport “Akoestisch onderzoek t.b.v. wijziging bestemming Fonteinstraat 3 te Holwerd” van 8 april 2008 met als kenmerk 0407-R-20-A. </text:p>
              </text:list-item>
              <text:list-item text:style-override="id1-3-2-1-1-8-2">
                <text:number>2.</text:number>
                <text:p text:style-name="al">De regels in artikel 9 vervangen door aangepaste regels over het parkeren. </text:p>
              </text:list-item>
            </text:list>
            <text:p text:style-name="common-al">
            <text:span text:style-name="nadrukcur"/>
          </text:p>
            <text:p text:style-name="common-al">
            <text:span text:style-name="nadrukcur">Wilt u het vastgestelde bestemmingsplan inzien? </text:span>
          </text:p>
            <text:p text:style-name="common-al">Het vastgestelde bestemmingsplan ‘Holwerd – Fonteinstrjitte 3’ en de stukken daarbij liggen elektronisch ter inzage. Het plan is met de plannaam NL.IMRO.1970.BpHwFonteinstr3-VA01 in te zien op https://www.ruimtelijkeplannen.nl. Om de verspreiding van het Coronavirus tegen te gaan willen wij het aantal afspraken in het gemeentehuis beperken. Daarom is het op dit moment niet mogelijk om het vastgestelde bestemmingsplan in het gemeentehuis in te zien. Wanneer het elektronisch inzien van het bestemmingsplan voor u niet mogelijk is kunt u contact opnemen met het team Romte van onze gemeente op ons algemene telefoonnummer 0519-298888. In overleg met u sturen wij u dan een kopie van het plan per e-mail of per post. </text:p>
            <text:p text:style-name="common-al"/>
            <text:p text:style-name="common-al">
            <text:span text:style-name="nadrukcur">Wilt u reageren? </text:span>
          </text:p>
            <text:p text:style-name="common-al">Als u het niet eens bent met het besluit van de raad over de vaststelling van het bestemmingsplan kunt u beroep instellen. Dit kan van 16 februari 2022 tot en met 30 maart 2022. Dit kunt u doen door een beroepschrift in te dienen bij de Afdeling bestuursrechtspraak van de Raad van State (postbus 20019, 2500 EA in Den Haag). </text:p>
            <text:p text:style-name="common-al">Samen met het indienen van een beroepschrift kunt u ook een verzoek om een voorlopige voorziening indienen bij de Afdeling bestuursrechtspraak. Hiermee kunt u de bestuursrechter vragen een voorlopige voorziening te treffen om het in werking treden (van een deel of delen) van het besluit uit te stellen. Meer informatie over het beroep en de voorlopige voorziening kunt u vinden op file:///H:/Downloads/brochure_in-hoger-beroep-bij-de-afdeling-bestuursrechtspraak-van-de-raadvan-state.pdf. Vragen? Als u vragen heeft kunt u contact opnemen met het team Romte op ons algemene telefoonnummer 0519-2988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8371</text:span><text:line-break/><text:date style:data-style-name="dag" text:fixed="true" text:date-value="2022-02-16"/><text:line-break/><text:date style:data-style-name="jaar" text:fixed="true" text:date-value="2022-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8371</text:span><text:date style:data-style-name="nicedate" text:fixed="true" text:date-value="2022-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8371</text:span><text:date style:data-style-name="nicedate" text:fixed="true" text:date-value="2022-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8/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HwFonteinstr3-VG01</meta:user-defined>
    <meta:user-defined meta:name="OVERHEIDop.Plansoort/OVERHEIDop.plansoort">bestemmings- of omgevingsplan</meta:user-defined>
    <dc:language>nl</dc:language>
    <meta:user-defined meta:name="OVERHEIDop.locatietype/OVERHEIDop.gebiedsmarkering">Adres</meta:user-defined>
    <meta:user-defined meta:name="DC.title">Met wijzigingen vastgestelde bestemmingsplan ‘Holwerd – Fonteinstrjitte 3’ inzien</meta:user-defined>
    <meta:user-defined meta:name="DCTERMS.W3CDTF/DCTERMS.available">2022-02-16</meta:user-defined>
    <meta:user-defined meta:name="DCTERMS.W3CDTF/OVERHEIDop.jaargang">2022</meta:user-defined>
    <meta:user-defined meta:name="OVERHEIDop.publicationIssue">58371</meta:user-defined>
    <meta:user-defined meta:name="OVERHEIDop.GmbID/DC.identifier">gmb-2022-58371</meta:user-defined>
    <meta:user-defined meta:name="OVERHEIDop.versieInformatie"/>
  </office:meta>
</office:document-meta>
</file>