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Czaar Peterstraat 23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Stremmen, Czaar Peterstraat 23, 23-01-2023, Locatie: Czaar Peterstraat 23A</text:p>
            <text:p text:style-name="common-al">Looptijd :23-01-2023 t/m 23-01-2023</text:p>
            <text:p text:style-name="common-al">Verzonden naar aanvrager op: 27-12-2022</text:p>
            <text:p text:style-name="common-al">Kenmerk gemeente: Z/22/21150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1150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81036</text:span><text:line-break/><text:date style:data-style-name="dag" text:fixed="true" text:date-value="2022-12-30"/><text:line-break/><text:date style:data-style-name="jaar" text:fixed="true" text:date-value="2022-12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81036</text:span><text:date style:data-style-name="nicedate" text:fixed="true" text:date-value="2022-12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81036</text:span><text:date style:data-style-name="nicedate" text:fixed="true" text:date-value="2022-12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15069</meta:user-defined>
    <meta:user-defined meta:name="DCTERMS.abstract">Stremmen, Czaar Peterstraat 23, 23-01-2023, Czaar Peterstraat 23A</meta:user-defined>
    <dc:language>nl</dc:language>
    <meta:user-defined meta:name="OVERHEIDop.locatietype/OVERHEIDop.gebiedsmarkering">Punt</meta:user-defined>
    <meta:user-defined meta:name="DC.title">Besluit apv vergunning Verleend Czaar Peterstraat 23A</meta:user-defined>
    <meta:user-defined meta:name="DCTERMS.W3CDTF/DCTERMS.available">2022-12-30</meta:user-defined>
    <meta:user-defined meta:name="DCTERMS.W3CDTF/OVERHEIDop.jaargang">2022</meta:user-defined>
    <meta:user-defined meta:name="OVERHEIDop.publicationIssue">581036</meta:user-defined>
    <meta:user-defined meta:name="OVERHEIDop.GmbID/DC.identifier">gmb-2022-581036</meta:user-defined>
    <meta:user-defined meta:name="OVERHEIDop.versieInformatie"/>
  </office:meta>
</office:document-meta>
</file>