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Vijfhuizen, Jack Sharp park 36, 2141 XJ, realiseren uitbouw woning door bestaande garage te vervangen tot woongedeelte, 23-12-2022, zaaknummer 7157361, olonummer 7484859.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Deze bekendmaking is niet meer dan een mededeling. U kunt de aanvraag nog niet inzien. Ook kunt u nog geen zienswijze of bezwaar indienen. Dit kan pas als wij een (ontwerp)besluit nemen op de aanvraag. Dit (ontwerp)besluit maken wij dan ook beken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579888</text:span><text:line-break/><text:date style:data-style-name="dag" text:fixed="true" text:date-value="2022-12-29"/><text:line-break/><text:date style:data-style-name="jaar" text:fixed="true" text:date-value="2022-12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79888</text:span><text:date style:data-style-name="nicedate" text:fixed="true" text:date-value="2022-12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79888</text:span><text:date style:data-style-name="nicedate" text:fixed="true" text:date-value="2022-12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13/xml/MC-DRP-OmgevingsvergunningAanvraag-Web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omgevingsvergunning, Vijfhuizen, Jack Sharp park 36, 2141 XJ, realiseren uitbouw woning door bestaande garage te vervangen tot woongedeelte, 23-12-2022, zaaknummer 7157361, olonummer 7484859.</meta:user-defined>
    <meta:user-defined meta:name="DCTERMS.W3CDTF/DCTERMS.available">2022-12-29</meta:user-defined>
    <meta:user-defined meta:name="DCTERMS.W3CDTF/OVERHEIDop.jaargang">2022</meta:user-defined>
    <meta:user-defined meta:name="OVERHEIDop.publicationIssue">579888</meta:user-defined>
    <meta:user-defined meta:name="OVERHEIDop.GmbID/DC.identifier">gmb-2022-579888</meta:user-defined>
    <meta:user-defined meta:name="OVERHEIDop.versieInformatie"/>
  </office:meta>
</office:document-meta>
</file>