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Palestrinastraat 17-3 1071L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Palestrinastraat 17-3 1071LD Amsterdam</text:p>
            <text:p text:style-name="common-al">Omschrijving: realiseren van een extra bouwlaag met meerdere dakterrassen bovenop het hoofdgebouw met behoud tot de bestemming wonen</text:p>
            <text:p text:style-name="common-al">Besluit: geweigerd</text:p>
            <text:p text:style-name="common-al">Verzonden naar aanvrager op: 20-12-2022</text:p>
            <text:p text:style-name="common-al">Zaaknummer: Z2022-Z006237</text:p>
            <text:p text:style-name="common-al">OLO nummer: 7242713</text:p>
            <text:p text:style-name="common-al">Het besluit en bijbehorende stukken kunt u per e-mail ontvangen. Stuur een verzoek naar <text:a xlink:href="mailto:stadsloket.zuid.vergunningen.dvl@amsterdam.nl?Subject=Dossiernummer Z2022-Z006237" xlink:type="simple">stadsloket.zuid.vergunningen.dvl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79243</text:span><text:line-break/><text:date style:data-style-name="dag" text:fixed="true" text:date-value="2022-12-29"/><text:line-break/><text:date style:data-style-name="jaar" text:fixed="true" text:date-value="2022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9243</text:span><text:date style:data-style-name="nicedate" text:fixed="true" text:date-value="2022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79243</text:span><text:date style:data-style-name="nicedate" text:fixed="true" text:date-value="2022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6237</meta:user-defined>
    <meta:user-defined meta:name="DCTERMS.abstract">realiseren van een extra bouwlaag met meerdere dakterrassen bovenop het hoofdgebouw met behoud tot de bestemming wonen</meta:user-defined>
    <dc:language>nl</dc:language>
    <meta:user-defined meta:name="OVERHEIDop.locatietype/OVERHEIDop.gebiedsmarkering">Punt</meta:user-defined>
    <meta:user-defined meta:name="DC.title">Besluit omgevingsvergunning reguliere procedure Palestrinastraat 17-3 1071LD Amsterdam</meta:user-defined>
    <meta:user-defined meta:name="DCTERMS.W3CDTF/DCTERMS.available">2022-12-29</meta:user-defined>
    <meta:user-defined meta:name="DCTERMS.W3CDTF/OVERHEIDop.jaargang">2022</meta:user-defined>
    <meta:user-defined meta:name="OVERHEIDop.publicationIssue">579243</meta:user-defined>
    <meta:user-defined meta:name="OVERHEIDop.GmbID/DC.identifier">gmb-2022-579243</meta:user-defined>
    <meta:user-defined meta:name="OVERHEIDop.versieInformatie"/>
  </office:meta>
</office:document-meta>
</file>