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VERKOOP CONSUMENTENVUURWERK, LEEUWARDERSTRAATWEG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verkopen van consumentenvuurwerk op 29, 30 en 31 december 2022 op het perceel Leeuwarderstraatweg 2 te Heerenveen (23-12-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7871</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871</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7871</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VERLENING VERGUNNING VERKOOP CONSUMENTENVUURWERK, LEEUWARDERSTRAATWEG 2 HEERENVEEN</meta:user-defined>
    <meta:user-defined meta:name="DCTERMS.W3CDTF/DCTERMS.available">2022-12-28</meta:user-defined>
    <meta:user-defined meta:name="DCTERMS.W3CDTF/OVERHEIDop.jaargang">2022</meta:user-defined>
    <meta:user-defined meta:name="OVERHEIDop.publicationIssue">577871</meta:user-defined>
    <meta:user-defined meta:name="OVERHEIDop.GmbID/DC.identifier">gmb-2022-577871</meta:user-defined>
    <meta:user-defined meta:name="OVERHEIDop.versieInformatie"/>
  </office:meta>
</office:document-meta>
</file>