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VERKOOP CONSUMENTENVUURWERK, KANADEESKESTRJITTE 5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verkopen van consumentenvuurwerk op 29, 30 en 31 december 2022 op het perceel Kanadeeskestrjitte 5 te Akkrum (23-12-202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7867</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7867</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7867</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3/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Adres</meta:user-defined>
    <meta:user-defined meta:name="DC.title">VERLENING VERGUNNING VERKOOP CONSUMENTENVUURWERK, KANADEESKESTRJITTE 5 AKKRUM</meta:user-defined>
    <meta:user-defined meta:name="DCTERMS.W3CDTF/DCTERMS.available">2022-12-28</meta:user-defined>
    <meta:user-defined meta:name="DCTERMS.W3CDTF/OVERHEIDop.jaargang">2022</meta:user-defined>
    <meta:user-defined meta:name="OVERHEIDop.publicationIssue">577867</meta:user-defined>
    <meta:user-defined meta:name="OVERHEIDop.GmbID/DC.identifier">gmb-2022-577867</meta:user-defined>
    <meta:user-defined meta:name="OVERHEIDop.versieInformatie"/>
  </office:meta>
</office:document-meta>
</file>