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WET MILIEUBEHEER, P W JANSENWEG 86 JUBBEGA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bedrijf op adres PW Jansenweg 86  8411 XV  Jubbega</text:p>
            <text:p text:style-name="common-al"/>
            <text:p text:style-name="common-al">8411 XV</text:p>
            <text:p text:style-name="common-al"/>
            <text:p text:style-name="last-al">De melding ligt niet ter inzage en er staat geen bezwaar en beroep op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75544</text:span><text:line-break/><text:date style:data-style-name="dag" text:fixed="true" text:date-value="2022-12-27"/><text:line-break/><text:date style:data-style-name="jaar" text:fixed="true" text:date-value="2022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5544</text:span><text:date style:data-style-name="nicedate" text:fixed="true" text:date-value="2022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5544</text:span><text:date style:data-style-name="nicedate" text:fixed="true" text:date-value="2022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2.11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WET MILIEUBEHEER, P W JANSENWEG 86 JUBBEGA.</meta:user-defined>
    <meta:user-defined meta:name="DCTERMS.W3CDTF/DCTERMS.available">2022-12-27</meta:user-defined>
    <meta:user-defined meta:name="DCTERMS.W3CDTF/OVERHEIDop.jaargang">2022</meta:user-defined>
    <meta:user-defined meta:name="OVERHEIDop.publicationIssue">575544</meta:user-defined>
    <meta:user-defined meta:name="OVERHEIDop.GmbID/DC.identifier">gmb-2022-575544</meta:user-defined>
    <meta:user-defined meta:name="OVERHEIDop.versieInformatie"/>
  </office:meta>
</office:document-meta>
</file>