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IN 2 WONINGEN, MESKENWIER 3 EN 5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in 2 woningen op het perceel Meskenwier 3 en 5 te Akkrum (22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5179</text:span><text:line-break/><text:date style:data-style-name="dag" text:fixed="true" text:date-value="2022-12-27"/><text:line-break/><text:date style:data-style-name="jaar" text:fixed="true" text:date-value="2022-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5179</text:span><text:date style:data-style-name="nicedate" text:fixed="true" text:date-value="2022-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5179</text:span><text:date style:data-style-name="nicedate" text:fixed="true" text:date-value="2022-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IN 2 WONINGEN, MESKENWIER 3 EN 5 AKKRUM</meta:user-defined>
    <meta:user-defined meta:name="DCTERMS.W3CDTF/DCTERMS.available">2022-12-27</meta:user-defined>
    <meta:user-defined meta:name="DCTERMS.W3CDTF/OVERHEIDop.jaargang">2022</meta:user-defined>
    <meta:user-defined meta:name="OVERHEIDop.publicationIssue">575179</meta:user-defined>
    <meta:user-defined meta:name="OVERHEIDop.GmbID/DC.identifier">gmb-2022-575179</meta:user-defined>
    <meta:user-defined meta:name="OVERHEIDop.versieInformatie"/>
  </office:meta>
</office:document-meta>
</file>